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кончался-первый-замглавы-управы-района-савелки-сергей-князев"/>Скончался первый замглавы управы района Савелки Сергей Князев<text:bookmark-end text:name="скончался-первый-замглавы-управы-района-савелки-сергей-князев"/></text:h>
      <text:p text:style-name="First_20_paragraph">15.06.2021</text:p>
      <text:p text:style-name="Text_20_body">15 июня скоропостижно скончался Сергей Валерьевич Князев, первый заместитель главы управы района Савелки.</text:p>
      <text:p text:style-name="Text_20_body">Сергей Валерьевич окончил Московский государственный строительный университет в 1996 году. С этого времени вся его трудовая деятельность была связана со строительством и жилищно-коммунальным хозяйством. С 2010 года работал в управе района Савелки, занимая должности заместителя, первого заместителя главы управы района по вопросам жилищно-коммунального хозяйства, благоустройства и строительства. Он очень любил Зеленоград, свой район. За годы созидательного труда он многое сделал для благоустройства округа, повышения качества жизни людей. Немало инновационных планов было у Сергея Валерьевича по развитию района Савелки.</text:p>
      <text:p text:style-name="Text_20_body">За безупречную работу был награжден грамотами главы управы, грамотой мэра Москвы.</text:p>
      <text:p text:style-name="Text_20_body">Мы запомним Сергея Валерьевича не только как высококлассного специалиста, но и как надежного товарища, хорошего семьянина. Светлая память о нем навсегда сохранится в наших сердцах.</text:p>
      <text:p text:style-name="Text_20_body">Выражаем глубокие соболезнования родным и близким покойного.</text:p>
      <text:p text:style-name="Text_20_body">Прощание с Сергеем Князевым состоится 17 июня в 12.00 в ритуальном зале Центрального кладбища на ВКЗ.</text:p>
      <text:p text:style-name="Text_20_body"><text:span text:style-name="T1">Префект Зеленограда Анатолий СМИРНОВ</text:span><text:line-break/></text:p>
      <text:p text:style-name="Text_20_body"><text:line-break/></text:p>
      <text:p text:style-name="Text_20_body">Адрес страницы: <text:a xlink:type="simple" xlink:href="http://zelao.mos.ru/presscenter/news/detail/10029977.html" office:name=""><text:span text:style-name="Definition">http://zelao.mos.ru/presscenter/news/detail/10029977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4T01:39:39Z</meta:creation-date>
    <dc:date>2025-03-04T01:39:39Z</dc:date>
  </office:meta>
</office:document-meta>
</file>