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лонтеры-дворца-творчества-поблагодарили-медиков-за-их-труд"/>Волонтеры дворца творчества поблагодарили медиков за их труд<text:bookmark-end text:name="волонтеры-дворца-творчества-поблагодарили-медиков-за-их-труд"/></text:h>
      <text:p text:style-name="First_20_paragraph">18.11.2021</text:p>
      <text:p text:style-name="Text_20_body">Волонтеры команды «ДоброТы» Зеленоградского дворца творчества детей и молодежи вручили сладкие подарки Солнечногорским врачам, которые работают в красной зоне.</text:p>
      <text:p text:style-name="Text_20_body">Добровольцы приняли участие в акции «Маленькие радости для врачей, подарив медикам открытки и коробки с конфетами. Подарки собирали воспитанники дворца творчества.</text:p>
      <text:p text:style-name="Text_20_body"><text:line-break/></text:p>
      <text:p text:style-name="Text_20_body">Адрес страницы: <text:a xlink:type="simple" xlink:href="http://zelao.mos.ru/presscenter/news/detail/10405420.html" office:name=""><text:span text:style-name="Definition">http://zelao.mos.ru/presscenter/news/detail/10405420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6:49:09Z</meta:creation-date>
    <dc:date>2023-05-30T16:49:09Z</dc:date>
  </office:meta>
</office:document-meta>
</file>