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сти-москвы-назвали-достаточными-меры-безопасности-в-учреждениях-культуры-в-условиях-пандемии-коронавируса"/>Власти Москвы назвали достаточными меры безопасности в учреждениях культуры в условиях пандемии коронавируса<text:bookmark-end text:name="власти-москвы-назвали-достаточными-меры-безопасности-в-учреждениях-культуры-в-условиях-пандемии-коронавируса"/></text:h>
      <text:p text:style-name="First_20_paragraph">24.12.2021</text:p>
      <text:p text:style-name="Text_20_body">Ужесточение мер предосторожности в условиях пандемии не планируется. Учреждения продолжат работать в соответствии с нынешними санитарными нормами.</text:p>
      <text:p text:style-name="Text_20_body">– Тот пакет мер, который сейчас действует, достаточен. Мы исходим из существующего комплекса мер, и в настоящий момент мы из этого планируем свою повестку, в том числе рассчитываем посещаемость. &lt;...&gt; Пока работаем в том режиме, который осуществлен действующими документами по этому направлению, и нам кажется этого достаточно, – сообщил руководитель столичного Департамента культуры Александр Кибовский.</text:p>
      <text:p text:style-name="Text_20_body">Сейчас в столичных музеях и театрах действует масочный режим и система QR-кодов. Максимальная заполняемость – 70%.</text:p>
      <text:p text:style-name="Text_20_body">Обязательное использование масок и QR-кодов сохранится также для развлекательных, зрелищных, спортивных мероприятий с присутствием более 500 человек.</text:p>
      <text:p text:style-name="Text_20_body">Кроме того, до 25 февраля 2022 года сохраняется правило перевода на удаленную работу не менее 30% сотрудников компаний (в том числе работников с хроническими заболеваниями и лиц старше 60 лет).</text:p>
      <text:p text:style-name="Text_20_body">Указанные меры не распространяются на пожилых граждан и москвичей с хроническими заболеваниями, которые переболели коронавирусом в течение последних шести месяцев или прошли вакцинацию.</text:p>
      <text:p text:style-name="Text_20_body">По последним данным оперштаба, коллективный иммунитет составляет 72,2%. Полную вакцинацию в Москве прошли 6 147 395 человек.</text:p>
      <text:p text:style-name="Text_20_body">Фото: mos.ru</text:p>
      <text:p text:style-name="Text_20_body"><text:line-break/></text:p>
      <text:p text:style-name="Text_20_body">Адрес страницы: <text:a xlink:type="simple" xlink:href="http://zelao.mos.ru/presscenter/news/detail/10501506.html" office:name=""><text:span text:style-name="Definition">http://zelao.mos.ru/presscenter/news/detail/1050150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22:24:29Z</meta:creation-date>
    <dc:date>2023-05-26T22:24:29Z</dc:date>
  </office:meta>
</office:document-meta>
</file>