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на-территории-зеленограда-развернута-прививочная-кампания-против-бешенства"/>На территории Зеленограда развернута прививочная кампания против бешенства<text:bookmark-end text:name="на-территории-зеленограда-развернута-прививочная-кампания-против-бешенства"/></text:h>
      <text:p text:style-name="First_20_paragraph">09.04.2024</text:p>
      <text:p text:style-name="Text_20_body"><text:span text:style-name="T1">09.04.2024</text:span></text:p>
      <text:p text:style-name="Text_20_body">Станция по борьбе с болезнями животных Зеленограда призывает владельцев вакцинировать своих домашних питомцев против бешенства.</text:p>
      <text:p text:style-name="Text_20_body">Вакцинация против бешенства является обязательной для всех собак, кошек и хорьков. Бешенство – природно-очаговое особо опасное, смертельное инфекционное заболевание, вызываемое вирусом бешенства. Передается со слюной при царапинах и укусах больным животным. Диагностики и лечения заболевания не существует.</text:p>
      <text:p text:style-name="Text_20_body">Для удобства владельцев животных на территории Зеленограда развернута прививочная компания. В более посещаемых районах согласованы дополнительные прививочные пункты. В апреле и мае вакцинацию можно провести по следующим адресам:</text:p>
      <text:list text:style-name="L1">
        <text:list-item>
          <text:p text:style-name="P1">10.04.2024 15.00-17.00 – корпус 351 (помещение управы)</text:p>
        </text:list-item>
        <text:list-item>
          <text:p text:style-name="P1">11.04.2024 14.00-17.00 – корпус 1641</text:p>
        </text:list-item>
        <text:list-item>
          <text:p text:style-name="P1">13.04.2024 12.00-14.00 – мобильный пункт СНТ «Энергетик» (улица Алабушевская, дом 19)</text:p>
        </text:list-item>
        <text:list-item>
          <text:p text:style-name="P1">13.04.2024 12.00-14.00 – корпус 919</text:p>
        </text:list-item>
        <text:list-item>
          <text:p text:style-name="P1">14.04.2024 16.00-18.00 – выгульная площадка у корпуса 232</text:p>
        </text:list-item>
        <text:list-item>
          <text:p text:style-name="P1">16.04.2024 15.00-17.00 – корпус 410</text:p>
        </text:list-item>
        <text:list-item>
          <text:p text:style-name="P1">17.04.2024 15.00-17.00 – корпус 617</text:p>
        </text:list-item>
        <text:list-item>
          <text:p text:style-name="P1">18.04.2024 14.00-17.00 – корпус 1820</text:p>
        </text:list-item>
        <text:list-item>
          <text:p text:style-name="P1">20.04.2024 16.00-18.00 – выгульная площадка у корпуса 232</text:p>
        </text:list-item>
        <text:list-item>
          <text:p text:style-name="P1">13.04.2024 12.00-14.00 – корпус 1431</text:p>
        </text:list-item>
        <text:list-item>
          <text:p text:style-name="P1">21.04.2024 12.00-14.00 – мобильный пункт на автобусной остановке «Малинская улица»</text:p>
        </text:list-item>
        <text:list-item>
          <text:p text:style-name="P1">23.04.2024 14.00-17.00 – корпус 1206а</text:p>
        </text:list-item>
        <text:list-item>
          <text:p text:style-name="P1">24.04.2024 15.00-17.00 – корпус 1004 (ОДС)</text:p>
        </text:list-item>
        <text:list-item>
          <text:p text:style-name="P1">25.04.2024 14.00-17.00 – корпус 2005</text:p>
        </text:list-item>
        <text:list-item>
          <text:p text:style-name="P1">27.04.2024 12.00-14.00 – корпус 1529</text:p>
        </text:list-item>
        <text:list-item>
          <text:p text:style-name="P1">28.04.2024 16.00-18.00 – выгульная площадка корпус 2301</text:p>
        </text:list-item>
        <text:list-item>
          <text:p text:style-name="P1">14.05.2024 15.00-17.00 – корпус 1137</text:p>
        </text:list-item>
        <text:list-item>
          <text:p text:style-name="P1">15.05.2024 15.00-17.00 – мобильный пункт на автобусной остановке «Малинская улица»</text:p>
        </text:list-item>
        <text:list-item>
          <text:p text:style-name="P1">16.05.2024 15.00-17.00 – корпус 107б</text:p>
        </text:list-item>
        <text:list-item>
          <text:p text:style-name="P1">18.05.2024 17.00-19.00 – выгульная площадка у корпуса 841</text:p>
        </text:list-item>
        <text:list-item>
          <text:p text:style-name="P1">19.05.2024 17.00-19.00 – выгульная площадка у корпуса 158</text:p>
        </text:list-item>
        <text:list-item>
          <text:p text:style-name="P1">21.05.2024 15.00-17.00 – выгульная площадка у корпуса 2301</text:p>
        </text:list-item>
        <text:list-item>
          <text:p text:style-name="P1">22.05.2024 15.00-17.00 – корпус 1641</text:p>
        </text:list-item>
        <text:list-item>
          <text:p text:style-name="P1">23.05.2024 15.00-17.00 – мобильный пункт СНТ «Энергетик» (улица Алабушевская, дом 19)</text:p>
        </text:list-item>
        <text:list-item>
          <text:p text:style-name="P1">25.05.2024 17.00-19.00 – выгульная площадка у корпуса 1529</text:p>
        </text:list-item>
        <text:list-item>
          <text:p text:style-name="P1">30.05.2024 15.00-17.00 – корпус 617 (ОДС)</text:p>
        </text:list-item>
      </text:list>
      <text:p text:style-name="First_20_paragraph"><text:span text:style-name="T1">Фото: mos.ru</text:span></text:p>
      <text:p text:style-name="Text_20_body"><text:line-break/></text:p>
      <text:p text:style-name="Text_20_body">Адрес страницы: <text:a xlink:type="simple" xlink:href="http://zelao.mos.ru/presscenter/news/detail/12302951.html" office:name=""><text:span text:style-name="Definition">http://zelao.mos.ru/presscenter/news/detail/12302951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9T12:24:24Z</meta:creation-date>
    <dc:date>2024-04-09T12:24:24Z</dc:date>
  </office:meta>
</office:document-meta>
</file>