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одиуме-москвы---наши-журналисты"/>На подиуме Москвы - наши журналисты!<text:bookmark-end text:name="на-подиуме-москвы---наши-журналисты"/></text:h>
      <text:p text:style-name="First_20_paragraph">03.12.2024</text:p>
      <text:p text:style-name="Text_20_body"><text:span text:style-name="T1">03.12.2024</text:span></text:p>
      <text:p text:style-name="Text_20_body">В Москве прошло торжественное награждение победителей и призеров ежегодного городского смотра «Информируем из первых рук».</text:p>
      <text:p text:style-name="Text_20_body">Всего на конкурс поступило в этом году 380 заявок. Зеленоградские СМИ были отмечены в 4-х номинациях. Наши СМИ соревновались с такими крупными изданиями, как «Аргументы и факты», «Звездный бульвар», «Вечерняя Москва» и другие.</text:p>
      <text:p text:style-name="Text_20_body">При выборе победителей учитывались актуальность тем, творческий подход, популярность и востребованность СМИ у жителей города.</text:p>
      <text:p text:style-name="Text_20_body">1-е место в номинации «Лучший видеоматериал о жизни города Москвы среди окружных и районных СМИ» присудили сайту окружной электронной газеты zelao.ru за видеоролик о волонтерах.</text:p>
      <text:p text:style-name="Text_20_body">Окружной газете Зеленограда «41» присвоено III место в номинации «Лучшая авторская публикация о жизни города среди окружных и районных СМИ» за цикл статей «Мы с тобой, Донбасс!», в который вошли очерк главного редактора Татьяны Сидоровой «Я вернулся!» о судьбе зеленоградца, бойца СВО, а также репортаж Ивана Лазаревича о поездке в Белгород с грузом гуманитарной помощи, собранной при участии редакции.</text:p>
      <text:p text:style-name="Text_20_body">Жюри отметило высокий качественный уровень контента окружных газет ЦАО и ЗелАО («Сорок один»). Кроме того, отмечен пул интернет-газет ЗелАО, выпускаемых медиакомпанией «Зеленоград сегодня», особо выделив электронную газету «Крюковские ведомости».</text:p>
      <text:p text:style-name="Text_20_body">Смотр проводится ежегодно Департаментом СМИ и рекламы города Москвы, Департаментом территориальных органов исполнительной власти и Пресс-службой Мэра и Правительства Москвы.<text:line-break/><text:line-break/>В номинации «Лучшая окружная газета» места распределились следующим образом:<text:line-break/>1 место: газета «Юго-Восточный курьер» (ЮВАО, издатель – ООО «Издательский дом «Звездный бульвар»);<text:line-break/>2 место: газета «На Западе Москвы» (ЗАО, издатель – АО «Аргументы и факты»);<text:line-break/>3 место: газета «Новые округа» (ТиНАО, издатель – АО «Редакция газеты «Вечерняя Москва»).</text:p>
      <text:p text:style-name="Text_20_body">В номинации «Лучший интернет-ресурс окружной газеты» победителем названа электронная газета «На Западе Москвы» (https://na-zapade-mos.ru ЗАО, АО «Аргументы и факты»).</text:p>
      <text:p text:style-name="Text_20_body">В номинации «Лучшая интернет-газета района» победу одержала районная интернет-газета «Щербинский вестникъ» (http://ochevidets.info, ТиНАО, МАУ «Редакция средств массовой информации городского округа Щербинка»).</text:p>
      <text:p text:style-name="Text_20_body">В номинации «Лучшая авторская публикация о жизни города Москвы среди окружных и районных средств массовой информации» названы следующие победители:<text:line-break/>1 место: Василиса Чернявская, Марьяна Шевцова, Никита Миронов, Кирилл Топурия за цикл публикаций «События» (ЦАО, газета «Москва. Центр», АО «Редакция газеты «Вечерняя Москва»);<text:line-break/>2 место: Екатерина Волковицкая за цикл публикаций «Помогаем бойцам СВО» (ЮЗАО, газета «За Калужской заставой», АО «Аргументы и факты»);<text:line-break/>3 место: Татьяна Сидорова, Алена Юрченко, Иван Лазаревич за цикл публикаций «Мы с тобой, Донбасс!» (ЗелАО, газета «41», ООО «Издательский дом «41»).</text:p>
      <text:p text:style-name="Text_20_body">В номинации «Лучшая авторская публикация о жизни города Москвы среди федеральных и городских периодических печатных изданий» победителями названы:<text:line-break/>1 место: Василиса Чернявская, Григорий Сахаджи, Наталья Тростьянская, Марьяна Шевцова за цикл публикаций «Умный город» (газета «Москва Вечерняя», АО «Редакция газеты «Вечерняя Москва»);<text:line-break/>2 место: Виолетта Бурлакова, Анна Тарасова за цикл публикаций «Транспорт» (газета «Аргументы и факты», АО «Аргументы и факты»);<text:line-break/>3 место: Александр Мелешенко за публикацию «Метро на Божедомке. В Москве возобновилось строительство станции, заложенной в 1950-е» (газета «Российская газета», ФГБУ «Редакция "Российской газеты"»).</text:p>
      <text:p text:style-name="Text_20_body">В номинации «Лучший видеоматериал о жизни города Москвы среди окружных и районных средств массовой информации» победителем назван видеоролик «Волонтеры. Подвиги тыла» Окружной электронной газета Зеленоградского административного округа г.Москвы ZELAO.RU (ЗелАО, ООО «Интеликом», авторы: Студия продакшн SK-movie).</text:p>
      <text:p text:style-name="Text_20_body">В номинации «Лучшая фоторабота о жизни города Москвы среди окружных и районных средств массовой информации» победителем признана фоторабота «Однорукий музыкант смог играть на гитаре, благодаря протезу, разработанному в Печатниках» (автор — Григорий Матвеев, ЮВАО, газета «Юго-Восточный курьер», ООО «Издательский дом «Звездный бульвар»).</text:p>
      <text:p text:style-name="Text_20_body">В номинации «Лучшая фоторабота о жизни города Москвы среди федеральных и городских периодических печатных изданий» был назван фоторепортаж «От «Летят журавли» до дерева любви» (автор — Оксана Зуйко, газета «Комсомольская правда» (АО «Издательский дом "Комсомольская правда"»).</text:p>
      <text:p text:style-name="Text_20_body">Победители были награждены дипломами Департамента СМИ и рекламы города Москвы, отмеченные за высокий профессионализм авторы — дипломами Союза журналистов Москвы.</text:p>
      <text:p text:style-name="Text_20_body"><text:span text:style-name="T1">Фото: Дмитрий ЕРОХИН</text:span></text:p>
      <text:p text:style-name="Text_20_body"><text:line-break/></text:p>
      <text:p text:style-name="Text_20_body">Адрес страницы: <text:a xlink:type="simple" xlink:href="http://zelao.mos.ru/presscenter/news/detail/12700911.html" office:name=""><text:span text:style-name="Definition">http://zelao.mos.ru/presscenter/news/detail/12700911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4T05:18:20Z</meta:creation-date>
    <dc:date>2024-12-24T05:18:20Z</dc:date>
  </office:meta>
</office:document-meta>
</file>