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зеленограде-заработали-фитнес-площадки-с-бесплатными-тренировками"/>В Зеленограде заработали фитнес-площадки с бесплатными тренировками<text:bookmark-end text:name="в-зеленограде-заработали-фитнес-площадки-с-бесплатными-тренировками"/></text:h>
      <text:p text:style-name="First_20_paragraph">14.03.2025</text:p>
      <text:p text:style-name="Text_20_body"><text:span text:style-name="T1">14.03.2025</text:span></text:p>
      <text:p text:style-name="Text_20_body">В проекте «Мой спортивный район» стартовал весенне-летний сезон. В проекте принимает участие и Зеленоград.</text:p>
      <text:p text:style-name="Text_20_body">«Мой спортивный район» – городской проект, который предлагает жителям бесплатные тренировки с инструкторами по различным видам спорта. С наступлением весны в Зеленограде открылись три площадки: в Парке 40-летия Победы, у корпуса 912а и у корпуса 1542. Три раза в неделю на них проходят фитнес-занятия: по вторникам и четвергам в 19.00, а также по субботам в 10.00.</text:p>
      <text:p text:style-name="Text_20_body">На каждое занятие необходимо регистрироваться: <text:a xlink:type="simple" xlink:href="https://mosgorsport.timepad.ru/event/2040099/" office:name=""><text:span text:style-name="Definition">Парк 40-летия Победы</text:span></text:a>, <text:a xlink:type="simple" xlink:href="https://mosgorsport.timepad.ru/event/2441729/" office:name=""><text:span text:style-name="Definition">корпус 921а</text:span></text:a>, <text:a xlink:type="simple" xlink:href="https://mosgorsport.timepad.ru/event/2040163/" office:name=""><text:span text:style-name="Definition">корпус 1542</text:span></text:a>. Занятия проходят в течение 60 минут. Занятия доступны для всех желающих с различным уровнем физической подготовки. Необходимо быть в спортивной форме, с собой желательно взять бутылку воды.</text:p>
      <text:p text:style-name="Text_20_body"><text:span text:style-name="T1">Фото: moysportrayon.sport.mos.ru</text:span></text:p>
      <text:p text:style-name="Text_20_body"><text:line-break/></text:p>
      <text:p text:style-name="Text_20_body">Адрес страницы: <text:a xlink:type="simple" xlink:href="http://zelao.mos.ru/presscenter/news/detail/12857211.html" office:name=""><text:span text:style-name="Definition">http://zelao.mos.ru/presscenter/news/detail/12857211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14T09:40:23Z</meta:creation-date>
    <dc:date>2025-03-14T09:40:23Z</dc:date>
  </office:meta>
</office:document-meta>
</file>