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еленограде-проходят-бесплатные-беговые-тренировки"/>В Зеленограде проходят бесплатные беговые тренировки<text:bookmark-end text:name="в-зеленограде-проходят-бесплатные-беговые-тренировки"/></text:h>
      <text:p text:style-name="First_20_paragraph">03.04.2025</text:p>
      <text:p text:style-name="Text_20_body"><text:span text:style-name="T1">03.04.2025</text:span></text:p>
      <text:p text:style-name="Text_20_body">Проект «Мой спортивный район» расширяет направления работы.</text:p>
      <text:p text:style-name="Text_20_body">В Зеленограде стартовали бесплатные тренировки по бегу. Они проходят по средам с 19.30 до 20.30 и по воскресеньям с 10.00 до 11.00 в рамках проекта «Мой спортивный район». Старт – у корпуса 904 (стадион «Девятка»). Записаться можно по <text:a xlink:type="simple" xlink:href="https://mosgorsport.timepad.ru/event/2943040/" office:name=""><text:span text:style-name="Definition">ссылке</text:span></text:a>.</text:p>
      <text:p text:style-name="Text_20_body">Занятия направлены на подготовку к забегам на длинные дистанции. Необходимо надеть спортивную одежду и обувь в соответствии с погодой. С собой лучше взять бутылку воды.</text:p>
      <text:p text:style-name="Text_20_body">Ранее в рамках спортивного проекта в Зеленограде на трех площадках <text:a xlink:type="simple" xlink:href="https://zelao.mos.ru/presscenter/news/detail/12857211.html" office:name=""><text:span text:style-name="Definition">стартовали</text:span></text:a> фитнес-тренировки.</text:p>
      <text:p text:style-name="Text_20_body"><text:span text:style-name="T1">Фото: moysportrayon.sport.mos.ru</text:span></text:p>
      <text:p text:style-name="Text_20_body"><text:line-break/></text:p>
      <text:p text:style-name="Text_20_body">Адрес страницы: <text:a xlink:type="simple" xlink:href="http://zelao.mos.ru/presscenter/news/detail/12895470.html" office:name=""><text:span text:style-name="Definition">http://zelao.mos.ru/presscenter/news/detail/12895470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3T16:54:22Z</meta:creation-date>
    <dc:date>2025-04-03T16:54:22Z</dc:date>
  </office:meta>
</office:document-meta>
</file>