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онтеры-собрали-4-тонны-старой-техники-на-площади-юности"/>Волонтеры собрали 4 тонны старой техники на площади Юности<text:bookmark-end text:name="волонтеры-собрали-4-тонны-старой-техники-на-площади-юности"/></text:h>
      <text:p text:style-name="First_20_paragraph">22.04.2025</text:p>
      <text:p text:style-name="Text_20_body"><text:span text:style-name="T1">22.04.2025</text:span></text:p>
      <text:p text:style-name="Text_20_body">В минувшие выходные в Зеленограде на площади Юности прошла акция «Электровесна». Зеленоградцы принесли на переработку 4 тонны старой техники.</text:p>
      <text:p text:style-name="Text_20_body">На площади Юности состоялась юбилейная акция по сбору старой техники. Ее провели волонтеры Зеленограда. Жители округа принесли телевизоры, микроволновки, блендеры и еще массу полезных и не очень приборов, чтобы дать им вторую жизнь.</text:p>
      <text:p text:style-name="Text_20_body">Всего было собрано 4000 кг техники, более 40 кг крышек для добрых дел, много бумажной макулатуры, батарейки и многое другое. Следующая акция пройдет в октябре.</text:p>
      <text:p text:style-name="Text_20_body"><text:span text:style-name="T1">Фото: vk.com/dobrozelao</text:span></text:p>
      <text:p text:style-name="Text_20_body"><text:line-break/></text:p>
      <text:p text:style-name="Text_20_body">Адрес страницы: <text:a xlink:type="simple" xlink:href="http://zelao.mos.ru/presscenter/news/detail/12928714.html" office:name=""><text:span text:style-name="Definition">http://zelao.mos.ru/presscenter/news/detail/12928714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2T09:43:03Z</meta:creation-date>
    <dc:date>2025-04-22T09:43:03Z</dc:date>
  </office:meta>
</office:document-meta>
</file>