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й-зеленоградский-полумарафон-исторический-маршрут-по-центру-советского-модернизма"/>28-й Зеленоградский полумарафон: исторический маршрут по центру советского модернизма!<text:bookmark-end text:name="й-зеленоградский-полумарафон-исторический-маршрут-по-центру-советского-модернизма"/></text:h>
      <text:p text:style-name="First_20_paragraph">14.05.2025</text:p>
      <text:p text:style-name="Text_20_body"><text:span text:style-name="T1">14.05.2025</text:span></text:p>
      <text:p text:style-name="Text_20_body">Праздник спорта традиционно пройдёт в самом северном округе столицы 18 мая. Бегуны смогут проверить свою подготовку на двух дистанциях – 10 км и основной – 21.1 км. Также в рамках Зеленоградского полумарафона пройдёт Детский забег для юных поклонников легкой атлетики (благотворительный).</text:p>
      <text:p text:style-name="Text_20_body">Первый Зеленоградский полумарафон состоялся в 1997 г. – тогда в нашей стране массовых стартов на дистанцию-«половинку» не проводили. С тех пор ежегодный Зеленоградский полумарафон ни разу не пропускался. В разное время в нём принимали участие атлеты со всего мира – из Великобритании, США, Австралии, Украины, Таджикистана, Латвии, Черногории, Индии, Алжира и др. Сегодня Зеленоградский полумарафон стал флагманским стартом нового бренда независимых забегов ZELRUN, который отличается особенной атмосферой и авангардным оформлением. Организаторы подчеркивают, что Зеленоградский полумарафон – это не попытка собрать самых быстрых бегунов в одном месте, но ещё один повод провести время активно и в удовольствие, а также «заразить» симпатией к городу-спутнику гостей Зеленограда.</text:p>
      <text:p text:style-name="Text_20_body">В этот раз, 18 мая, спортсмены стартуют с Центральной площади в Парке Победы, продолжат маршрут через Центральный проспект. В последний раз участники бежали по главной улице Зеленограда в 2012 году. Парадные и самые узнаваемые виды Зеленограда в эстетике советского модернизма, и широкий проспект, перекрытый только для бегунов. Далее маршрут пройдет через самые живописные места парка Победы и близлежащих улиц с финишем на площади у КЦ «Зеленоград» под аплодисменты болельщиков.</text:p>
      <text:p text:style-name="Text_20_body">Результаты забега зафиксирует электронный хронометраж. На всей дистанции будет организована поддержка участников и точки питания. Для удобства будет работать камера хранения. В день проведения Зеленоградского полумарафона в стартово-финишном городке пройдет выставка от партнёров мероприятия, где можно найти полезное подкрепление, одежду и аксессуары для активного отдыха и спорта, сувениры.</text:p>
      <text:p text:style-name="Text_20_body">Каждый зарегистрированный участник перед началом соревнования получит стартовый комплект с номером и подарками от партнёров и организаторов. Легендарные носки ZELRUN – то, за чем многие участники приезжают в Зеленоград на полумарафон, – войдут в каждый комплект. Всем финишерам, вне зависимости от результата, вручат медали.</text:p>
      <text:p text:style-name="Text_20_body">Детский забег – это важная часть праздника, имеющая продолжение. Все деньги, собранные на стартовые взносы в детском забеге, а также дополнительные пожертвования участников будут переданы в благотворительный фонд «Важные люди».</text:p>
      <text:p text:style-name="Text_20_body">Зарегистрироваться на Зеленоградский полумарафон можно по ссылке: <text:a xlink:type="simple" xlink:href="https://zelrun.com/HALF/" office:name=""><text:span text:style-name="Definition">https://zelrun.com/HALF/</text:span></text:a>.</text:p>
      <text:p text:style-name="Text_20_body">Для пенсионеров (женщины от 60 л., мужчины от 65 л.), а также для инвалидов предусмотрены льготы.</text:p>
      <text:p text:style-name="Text_20_body"><text:span text:style-name="T1">Фото: Дмитрий Ерохин / zelao.ru</text:span></text:p>
      <text:p text:style-name="Text_20_body"><text:line-break/></text:p>
      <text:p text:style-name="Text_20_body">Адрес страницы: <text:a xlink:type="simple" xlink:href="http://zelao.mos.ru/presscenter/news/detail/12965941.html" office:name=""><text:span text:style-name="Definition">http://zelao.mos.ru/presscenter/news/detail/12965941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30T19:39:10Z</meta:creation-date>
    <dc:date>2025-05-30T19:39:10Z</dc:date>
  </office:meta>
</office:document-meta>
</file>