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открылся-первый-ресторан-сыроварня"/>В Зеленограде открылся первый ресторан «Сыроварня»<text:bookmark-end text:name="в-зеленограде-открылся-первый-ресторан-сыроварня"/></text:h>
      <text:p text:style-name="First_20_paragraph">06.06.2025</text:p>
      <text:p text:style-name="Text_20_body"><text:span text:style-name="T1">06.06.2025</text:span></text:p>
      <text:p text:style-name="Text_20_body">Недавно в Зеленограде состоялось открытие первого в округе ресторана «Сыроварня» на площадях торгового дома «Зеленоград» по адресу: Савелкинский проезд д.10. Об этом сообщил заместитель префекта Зеленоградского округа Василий Харпак.</text:p>
      <text:p text:style-name="Text_20_body">Площадь ресторана составляет 684 кв. м. В зале могут разместиться 155 человек.</text:p>
      <text:p text:style-name="Text_20_body">«Сыроварня» – сетевой проект известного ресторатора Аркадия Новикова. В холдинг Novikov Group входят более 260 действующих популярных ресторанов, в т.ч. заведения высокой кухни. Особенностью ресторана является использование в приготовлении блюд мягких сыров собственного производства. При ресторанах сети работают сырные лавки.</text:p>
      <text:p text:style-name="Text_20_body">– Посетители уже положительно оценили кухню ресторана и его интерьер, – добавил Василий Харпак.</text:p>
      <text:p text:style-name="Text_20_body">Кроме этого, «Сыроварня» планирует наладить сотрудничество</text:p>
      <text:p text:style-name="Text_20_body">Сеть «Сыроварня» насчитывает 43 ресторана, 18 из которых расположены в Москве и 3 — в Московской области, а также представлена в других крупных городах в России в странах СНГ (Ереван, Ташкент).</text:p>
      <text:p text:style-name="Text_20_body">В меню ресторана «Сыроварня» различные блюда из мяса, овощей и других продуктов, включая пиццы и пасты. Открытая кухня с дровяной печью и лавка с фермерскими продуктами создают атмосферу семейного уюта.</text:p>
      <text:p text:style-name="Text_20_body"><text:span text:style-name="T1">Фото: t.me/syrovarnya_official</text:span></text:p>
      <text:p text:style-name="Text_20_body"><text:line-break/></text:p>
      <text:p text:style-name="Text_20_body">Адрес страницы: <text:a xlink:type="simple" xlink:href="http://zelao.mos.ru/presscenter/news/detail/13016632.html" office:name=""><text:span text:style-name="Definition">http://zelao.mos.ru/presscenter/news/detail/1301663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6T15:32:04Z</meta:creation-date>
    <dc:date>2025-06-06T15:32:04Z</dc:date>
  </office:meta>
</office:document-meta>
</file>