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оспотребнадзор-о-всемирном-дне-мороженого.-как-выбрать-вкусное-и-безопасное-лакомство"/>Роспотребнадзор: О Всемирном дне мороженого. Как выбрать вкусное и безопасное лакомство?<text:bookmark-end text:name="роспотребнадзор-о-всемирном-дне-мороженого.-как-выбрать-вкусное-и-безопасное-лакомство"/></text:h>
      <text:p text:style-name="First_20_paragraph">10.06.2025</text:p>
      <text:p text:style-name="Text_20_body"><text:span text:style-name="T1">10.06.2025</text:span></text:p>
      <text:p text:style-name="Text_20_body">Всемирный день мороженого отмечается 10 июня. В рамках праздника Роспотребнадзор дает рекомендации, как выбрать безопасный продукт. При выборе мороженого следует обратить внимание на следующие моменты:</text:p>
      <text:p text:style-name="Text_20_body"><text:span text:style-name="T1">1. Этикетка</text:span>. Ознакомьтесь с названием продукта. Мороженое с добавлением растительных жиров должно обозначаться производителем как «мороженое растительно-сливочное» или «мороженое с растительным жиром». В зависимости от массовой доли молочного жира, входящего в состав продукта, выделяют следующие виды мороженого:</text:p>
      <text:p text:style-name="Text_20_body">· молочное – не более 7,5% молочного жира;</text:p>
      <text:p text:style-name="Text_20_body">· сливочное – 8-11,5% молочного жира;</text:p>
      <text:p text:style-name="Text_20_body">· пломбир – не менее 12% молочного жира;</text:p>
      <text:p text:style-name="Text_20_body">· кисломолочное – не более 7,5% молочного жира;</text:p>
      <text:p text:style-name="Text_20_body">· с заменителем молочного жира (смеси молочного и растительного жиров) – не более 12% м.д. молочного жира.</text:p>
      <text:p text:style-name="Text_20_body"><text:span text:style-name="T1">2. Вес</text:span>. Вес порции должен быть указан в граммах, ведь сведения об объёме в миллилитрах не отражают фактическую массу мороженого.</text:p>
      <text:p text:style-name="Text_20_body"><text:span text:style-name="T1">3. Стабилизаторы</text:span> предусмотрены технологией производства мороженого, они позволяют продукту сохранять форму. При производстве допускаются следующие натуральные стабилизаторы и загустители: камедь рожкового дерева (Е410), гуаровая камедь (Е412), ксантановая камедь (Е415), камедь тары (Е417), пектин (Е440), желатин, альгинат натрия (Е401) и некоторые другие.</text:p>
      <text:p text:style-name="Text_20_body"><text:span text:style-name="T1">4. Внешний вид</text:span>. Качественное мороженое должно быть равномерно окрашено. «Оттенки белого» зависят от процента жирности: чем он выше, тем «желтее» цвет. Если вы заметили, что мороженое с какой-либо добавкой неоднородного цвета, – это может означать, что на производстве мороженую массу плохо перемешали с натуральной добавкой или красителем. Исключение составляют виды мороженого с послойным внесением нескольких натуральных красителей, создающих заданный производителем рисунок.</text:p>
      <text:p text:style-name="Text_20_body"><text:span text:style-name="T1">5. Текстура и форма</text:span>. Мороженое делится на два вида по способу производства: мягкое и закалённое. Закалённое мороженое производится из смеси, которую затем фризеруют, расфасовывают и подвергают шоковой заморозке (закаливанию) до температуры ниже -18°С, и поддерживают температуру мороженого на таком уровне при хранении, транспортировке и реализации. Мягкое мороженое не проходит стадию закаливания и поэтому имеет меньший срок хранения.</text:p>
      <text:p text:style-name="Text_20_body"><text:span text:style-name="T1">Важно!</text:span> Всегда обращайте внимание на срок годности, если маркировка стёрта или размыта, то лучше откажитесь от покупки. На упаковке мороженого должны быть указаны: состав, производитель и его адрес, дата производства, срок и температура хранения.</text:p>
      <text:p text:style-name="Text_20_body"><text:span text:style-name="T1">Приятного аппетита !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zelao.mos.ru/presscenter/news/detail/13021956.html" office:name=""><text:span text:style-name="Definition">http://zelao.mos.ru/presscenter/news/detail/13021956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6T00:36:22Z</meta:creation-date>
    <dc:date>2025-06-16T00:36:22Z</dc:date>
  </office:meta>
</office:document-meta>
</file>