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лицейские-увд-зеленограда-провели-торжественное-мероприятие-в-день-образования-российской-полиции"/>Полицейские УВД Зеленограда провели торжественное мероприятие в День образования российской полиции<text:bookmark-end text:name="полицейские-увд-зеленограда-провели-торжественное-мероприятие-в-день-образования-российской-полиции"/></text:h>
      <text:p text:style-name="First_20_paragraph">11.06.2025</text:p>
      <text:p text:style-name="Text_20_body"><text:span text:style-name="T1">11.06.2025</text:span></text:p>
      <text:p text:style-name="Text_20_body">В честь 307-летия российской полиции сотрудники УВД по Зеленоградскому ГУ МВД России по Москве и Совет ветеранов УВД собрались у памятного знака, посвященного сотрудникам окружного Управления внутренних дел, в честь 307-й годовщины со Дня образования российской полиции. Об этом сообщили в пресс-службе зеленоградской полиции.</text:p>
      <text:p text:style-name="Text_20_body">В начале церемонии заместитель начальника УВД полковник полиции Валерий Митрофанов и врио заместителя начальника УВД-начальника полиции подполковник полиции Алексей Сергеев отметили особую значимость мероприятия, ведь сотрудники органов внутренних дел ежедневно ведут борьбу с преступностью, не считаясь с личным временем, порой ценой собственной жизни встают на пути нарушителей закона, защищая покой граждан. Председатель Совета ветеранов УВД полковник милиции в отставке Александр Стрельников в своей речи отметил важность памяти о тех, кто посвятил свою жизнь защите правопорядка и безопасности граждан.</text:p>
      <text:p text:style-name="Text_20_body">Присутствующие почтили память погибших сотрудников минутой молчания, после чего возложили цветы к памятному знаку.</text:p>
      <text:p text:style-name="Text_20_body">Подобные мероприятия играют важную роль в воспитании молодого поколения полицейских. Благодаря таким памятным датам у нас есть возможность, выразить дань уважения и почувствовать себя частью истории МВД России.</text:p>
      <text:p text:style-name="Text_20_body"><text:span text:style-name="T1">Фото: УВД ЗелАО</text:span></text:p>
      <text:p text:style-name="Text_20_body"><text:line-break/></text:p>
      <text:p text:style-name="Text_20_body">Адрес страницы: <text:a xlink:type="simple" xlink:href="http://zelao.mos.ru/presscenter/news/detail/13023986.html" office:name=""><text:span text:style-name="Definition">http://zelao.mos.ru/presscenter/news/detail/13023986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1T07:43:40Z</meta:creation-date>
    <dc:date>2025-06-11T07:43:40Z</dc:date>
  </office:meta>
</office:document-meta>
</file>