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ледняя-в-зеленограде-ярмарка-выходного-дня-в-11-микрорайоне-закрылась"/>Последняя в Зеленограде ярмарка выходного дня в 11 микрорайоне закрылась<text:bookmark-end text:name="последняя-в-зеленограде-ярмарка-выходного-дня-в-11-микрорайоне-закрылась"/></text:h>
      <text:p text:style-name="First_20_paragraph">14.07.2025</text:p>
      <text:p text:style-name="Text_20_body"><text:span text:style-name="T1">14.07.2025</text:span></text:p>
      <text:p text:style-name="Text_20_body">Мини-рынок у ТЦ «Ольга» не востребован ни у зеленоградцев, ни у продавцов.</text:p>
      <text:p text:style-name="Text_20_body">В связи с низкой заполняемостью ярмарки выходного дня, расположенной в Зеленограде у корпуса 1104, Межведомственной комиссией по вопросам потребительского рынка при Правительстве Москвы принято решение об исключении указанной ярмарки из Перечня ярмарок выходного дня в городе Москве на 2025 год. Об этом сообщил заместитель префекта Зеленоградского округа Василий Харпак.</text:p>
      <text:p text:style-name="Text_20_body">– Ярмарка не востребована у населения, покупателей мало. Это вызывает и низкий интерес со стороны продавцов – в этом году заполняемость ярмарки не превышала 3 торговых мест из плановых 12. В связи с этим, ярмарка в 2025 году больше работать не будет, – рассказал заместитель префекта.</text:p>
      <text:p text:style-name="Text_20_body">Ярмарка выходного дня в 11 микрорайоне была последней в нашем округе подобного формата. В Зеленограде продолжают работать межрегиональные ярмарки на Яблоневой аллее и на бульварной зоне в 16 микрорайоне, а также региональная – на Крюковской площади.</text:p>
      <text:p text:style-name="Text_20_body"><text:span text:style-name="T1">Фото: zelao.ru</text:span></text:p>
      <text:p text:style-name="Text_20_body"><text:line-break/></text:p>
      <text:p text:style-name="Text_20_body">Адрес страницы: <text:a xlink:type="simple" xlink:href="http://zelao.mos.ru/presscenter/news/detail/13102972.html" office:name=""><text:span text:style-name="Definition">http://zelao.mos.ru/presscenter/news/detail/13102972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4T12:35:52Z</meta:creation-date>
    <dc:date>2025-07-14T12:35:52Z</dc:date>
  </office:meta>
</office:document-meta>
</file>