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ичи-оценят-программу-лета-в-москве-на-окружных-площадках-сергунина"/>Москвичи оценят программу «Лета в Москве» на окружных площадках — Сергунина<text:bookmark-end text:name="москвичи-оценят-программу-лета-в-москве-на-окружных-площадках-сергунина"/></text:h>
      <text:p text:style-name="First_20_paragraph">22.07.2025</text:p>
      <text:p text:style-name="Text_20_body"><text:span text:style-name="T1">22.07.2025</text:span></text:p>
      <text:p text:style-name="Text_20_body">На платформе «Активный гражданин» стартовала <text:a xlink:type="simple" xlink:href="https://ag.mos.ru/polls/group/17147" office:name=""><text:span text:style-name="Definition">серия голосований</text:span></text:a>, посвящённых проекту «Лето в Москве». С 1 июня по 14 сентября в парках, скверах, на набережных и улицах столицы проходят фестивали, кинопоказы, концерты, мастер-классы, спортивные занятия и экскурсии. Горожанам предложено оценить мероприятия и оформление летних площадок. Об этом сообщила заместитель мэра Наталья Сергунина.</text:p>
      <text:p text:style-name="Text_20_body">«“Лето в Москве” объединяет парки, скверы, набережные, бульвары и улицы по всей столице. Приглашаем оценить площадки в ваших округах», — отметила она.</text:p>
      <text:p text:style-name="Text_20_body">Голосование проходит в три этапа. На первом жители могут поделиться впечатлениями о мероприятиях в Центральном, Северо-Восточном и Южном округах. В Новослободском парке, например, проводят мастер-классы по гжельской росписи и рисованию, интерактивные игры с дополненной реальностью и выступления артистов. В парке «Яуза» проходят кинопоказы и викторины, а в «Долине реки Шмелевки» — творческие и танцевальные программы.</text:p>
      <text:p text:style-name="Text_20_body">Проект «Активный гражданин» действует с 2014 года. Его участниками стали свыше семи миллионов человек, а количество голосований превысило семь тысяч. «Лето в Москве» — ключевое событие сезона, и большинство его мероприятий доступны бесплатно.</text:p>
      <text:p text:style-name="Text_20_body"><text:span text:style-name="T1">Фото: пресс-служба Департамента территориальных органов исполнительной власти города Москвы</text:span></text:p>
      <text:p text:style-name="Text_20_body"><text:line-break/></text:p>
      <text:p text:style-name="Text_20_body">Адрес страницы: <text:a xlink:type="simple" xlink:href="http://zelao.mos.ru/presscenter/news/detail/13117350.html" office:name=""><text:span text:style-name="Definition">http://zelao.mos.ru/presscenter/news/detail/13117350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22T11:58:28Z</meta:creation-date>
    <dc:date>2025-07-22T11:58:28Z</dc:date>
  </office:meta>
</office:document-meta>
</file>