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еленоградские-школьники-стали-призерами-чемпионата-россии-по-тхэквондо-среди-глухих"/>Зеленоградские школьники стали призерами Чемпионата России по тхэквондо среди глухих<text:bookmark-end text:name="зеленоградские-школьники-стали-призерами-чемпионата-россии-по-тхэквондо-среди-глухих"/></text:h>
      <text:p text:style-name="First_20_paragraph">10.04.2017</text:p>
      <text:p text:style-name="Text_20_body">В Москве состоялся Чемпионат России по тхэквондо среди глухих. Учащиеся 10 и 11-х классов школы №853 Зеленограда, совмещая подготовку к экзаменам с тренировками, смогли достойно выступить на турнире.</text:p>
      <text:p text:style-name="Text_20_body">По итогам соревнований они заняли вторые и третьи призовые места и получили серебряные медали. За успешные выступления ребята награждены дипломами и кубком. Московская команда тхэквондо по спорту глухих, в состав которой входят и ребята из школы №853, заняла на Чемпионате России первое место, опередив команды из Краснодара и Таганрога.</text:p>
      <text:p text:style-name="Text_20_body">Хочется отметить, что выпускники «Логотона» не оставляют свои занятия спортом и продолжают успешно выступать: Степан Айвазян, выпускник 2014 года, Чемпион Европы, завоевал три золотые медали в техническом комплексе пхумсе, и теперь будет защищать честь нашей страны на Сурдоолимпийских играх в июле 2017 года. Выпускница «Логотона» Дарья Кравченко уже была призером Сурдоолимпийских игр и вновь отстояла свое право представлять нашу страну в единоборствах. Впервые поедет на Сурдоолимпиаду выпускница 2014 года Эвелина Карпинская, которая все свободное время посвящала тренировкам, поставив перед собой цель – участвовать в Сурдоолимпиад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zelao.mos.ru/presscenter/news/detail/5580119.html" office:name=""><text:span text:style-name="Definition">http://zelao.mos.ru/presscenter/news/detail/558011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23:07:29Z</meta:creation-date>
    <dc:date>2023-07-16T23:07:29Z</dc:date>
  </office:meta>
</office:document-meta>
</file>