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еленоградский-вуз-попал-в-десятку-лучших-по-качеству-образования"/>Зеленоградский вуз попал в десятку лучших по качеству образования<text:bookmark-end text:name="зеленоградский-вуз-попал-в-десятку-лучших-по-качеству-образования"/></text:h>
      <text:p text:style-name="First_20_paragraph">02.07.2019</text:p>
      <text:p text:style-name="Text_20_body">Финансово-экономический журнал Forbes <text:a xlink:type="simple" xlink:href="https://www.forbes.ru/karera-i-svoy-biznes/378695-universitety-dlya-budushchey-elity-100-luchshih-vuzov-rossii-po-versii" office:name=""><text:span text:style-name="Definition">опубликовал</text:span></text:a> свою версию рейтинга лучших высших учебных заведений, основанный на данных мониторинга эффективности деятельности более 1000 учреждений высшего образования, подготовленного Министерством науки и высшего образования.</text:p>
      <text:p text:style-name="Text_20_body">Вузы проанализировали по десяти метрикам, сгруппированным на три составляющие: качество образования (максимум 50 баллов), качество выпускников (максимум 30 баллов) и фактор Forbes, учитывающий «элитность» учебного заведения и долю предпринимателей в общем числе выпускников (максимум 20 баллов). В ходе исследования были изучены биографии более 1600 представителей российской элиты.</text:p>
      <text:p text:style-name="Text_20_body"><text:a xlink:type="simple" xlink:href="https://www.miet.ru/news/118257" office:name=""><text:span text:style-name="Definition">МИЭТ</text:span></text:a> занял 8-е место в рейтинге по качеству образования и 24-ю позицию из 100 по итоговому баллу.</text:p>
      <text:p text:style-name="Text_20_body"><text:line-break/></text:p>
      <text:p text:style-name="Text_20_body"><text:line-break/></text:p>
      <text:p text:style-name="Text_20_body">Адрес страницы: <text:a xlink:type="simple" xlink:href="http://zelao.mos.ru/presscenter/news/detail/8192352.html" office:name=""><text:span text:style-name="Definition">http://zelao.mos.ru/presscenter/news/detail/8192352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2T22:38:18Z</meta:creation-date>
    <dc:date>2024-09-22T22:38:18Z</dc:date>
  </office:meta>
</office:document-meta>
</file>