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как-проголосовать-через-интернет-на-выборах-в-мосгордуму-пошаговая-инструкция"/>Как проголосовать через интернет на выборах в Мосгордуму: пошаговая инструкция<text:bookmark-end text:name="как-проголосовать-через-интернет-на-выборах-в-мосгордуму-пошаговая-инструкция"/></text:h>
      <text:p text:style-name="First_20_paragraph">04.07.2019</text:p>
      <text:p text:style-name="Text_20_body">Зеленоградцы, а также жители районов Бибирево, Лианозово, Северный, Чертаново Южное и Чертаново Северное впервые смогут проголосовать за кандидатов в депутаты Мосгордумы со своего компьютера или мобильного устройства.</text:p>
      <text:p text:style-name="Text_20_body">Что же необходимо сделать, чтобы принять участие в эксперименте по электронному голосованию?</text:p>
      <text:p text:style-name="Text_20_body"><text:span text:style-name="T1">1. Заполнить личный кабинет на </text:span><text:a xlink:type="simple" xlink:href="https://www.mos.ru/" office:name=""><text:span text:style-name="Definition"><text:span text:style-name="T1">mos.ru</text:span></text:span></text:a></text:p>
      <text:p text:style-name="Text_20_body">Должны быть указаны фамилия, имя, отчество, дата рождения, данные паспорта и СНИЛС, номер мобильного телефона, а также адрес регистрации в Москве.</text:p>
      <text:p text:style-name="Text_20_body"><text:span text:style-name="T1">2. Подтвердить учетную запись на </text:span><text:a xlink:type="simple" xlink:href="http://mos.ru/" office:name=""><text:span text:style-name="Definition"><text:span text:style-name="T1">mos.ru</text:span></text:span></text:a></text:p>
      <text:p text:style-name="Text_20_body">Это можно сделать в любом городском центре «Мои документы». При себе обязательно иметь паспорт.</text:p>
      <text:p text:style-name="Text_20_body"><text:span text:style-name="T1">3. Отправить заявку на включение в реестр электронных избирателей</text:span></text:p>
      <text:p text:style-name="Text_20_body">Это необходимо сделать с 24 июля до 4 сентября включительно через личный кабинет портала <text:a xlink:type="simple" xlink:href="https://www.mos.ru/" office:name=""><text:span text:style-name="Definition">mos.ru</text:span></text:a>.</text:p>
      <text:p text:style-name="Text_20_body"><text:span text:style-name="T1">4. Открыть электронный бюллетень на компьютере, в планшете или в смартфоне</text:span></text:p>
      <text:p text:style-name="Text_20_body"><text:span text:style-name="T1">5. Получить СМС с кодом подтверждения</text:span></text:p>
      <text:p text:style-name="Text_20_body">Непосредственно во время голосования, когда вы будете переходить на форму электронного бюллетеня, вам будет отправлено СМС c кодом подтверждения на номер, указанный в личном кабинете. После правильного введения кода из СМС электронный бюллетень станет доступен. Системе понадобится несколько секунд, чтобы провести процедуру обезличивания голосования для обеспечения его тайны и анонимности. Затем вы сможете проголосовать с помощью электронного бюллетеня.</text:p>
      <text:p text:style-name="Text_20_body"><text:span text:style-name="T1">6. Отдать голос за понравившегося кандидата</text:span></text:p>
      <text:p text:style-name="Text_20_body">Проставьте «галочку» напротив фамилии выбранного кандидата. На голосование отводится пятнадцать минут. Если по истечении этого времени бюллетень останется пустым, избирательное право будет все равно считаться реализованным, так как бюллетень избирателю был выдан.</text:p>
      <text:p text:style-name="Text_20_body">Обращаем ваше внимание, что для тех, кто не хочет принимать участие в электронных выборах, сохраняется возможность голосовать традиционным способом – избирательные участки будут работать точно так же, как и в других округах, где эксперимент не проводится.</text:p>
      <text:p text:style-name="Text_20_body">Выборы депутатов Мосгордумы седьмого созыва пройдут 8 сентября 2019 г.</text:p>
      <text:p text:style-name="Text_20_body">Фото: <text:a xlink:type="simple" xlink:href="https://www.mos.ru/city/projects/blockchain-vybory/" office:name=""><text:span text:style-name="Definition">mos.ru</text:span></text:a></text:p>
      <text:p text:style-name="Text_20_body"><text:line-break/></text:p>
      <text:p text:style-name="Text_20_body">Адрес страницы: <text:a xlink:type="simple" xlink:href="http://zelao.mos.ru/presscenter/news/detail/8198432.html" office:name=""><text:span text:style-name="Definition">http://zelao.mos.ru/presscenter/news/detail/8198432.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0T20:14:27Z</meta:creation-date>
    <dc:date>2023-05-30T20:14:27Z</dc:date>
  </office:meta>
</office:document-meta>
</file>