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емейном-центре-зеленоград-прошел-тренинг-для-родителей-и-их-детей-подростков"/>В Семейном центре «Зеленоград» прошел тренинг для родителей и их детей-подростков<text:bookmark-end text:name="в-семейном-центре-зеленоград-прошел-тренинг-для-родителей-и-их-детей-подростков"/></text:h>
      <text:p text:style-name="First_20_paragraph">15.10.2019</text:p>
      <text:p text:style-name="Text_20_body">В Отделении дневного пребывания филиала «Зеленый город» Семейного центра «Зеленоград» психолог Жанна Глушач провела по-настоящему увлекательный семинар-тренинг для родителей и их детей-подростков.</text:p>
      <text:p text:style-name="Text_20_body">Воспитание подростка всегда было делом нелегким. В наше время оно осложняется тем, что большую часть времени они находятся под влиянием сверстников, телеведущих развлекательных программ, блогеров из социальных сетей, героев компьютерных игр и т.п.</text:p>
      <text:p text:style-name="Text_20_body">Вместе с тем, в подростковом возрасте впервые появляется возможность для родителей дружить со своим ребенком. Дружба как новая форма взаимоотношений оказывается полезной как для детей, так и для их родителей, взаимно развивая и обогащая их. Построению таких отношений и был посвящен тренинг. Родители почувствовали себя и своего ребенка командой, учились доверять друг другу, совместно приходить к компромиссу в проблемных «болезненных» для семьи вопросах. И, наконец, в приятной компании, попивая чай с сушками, целых два часа посвятили общению со своим уже «взрослым» ребенком.</text:p>
      <text:p text:style-name="Text_20_body"><text:line-break/></text:p>
      <text:p text:style-name="Text_20_body">Адрес страницы: <text:a xlink:type="simple" xlink:href="http://zelao.mos.ru/presscenter/news/detail/8420229.html" office:name=""><text:span text:style-name="Definition">http://zelao.mos.ru/presscenter/news/detail/8420229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09T22:11:15Z</meta:creation-date>
    <dc:date>2024-10-09T22:11:15Z</dc:date>
  </office:meta>
</office:document-meta>
</file>