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ван-голоусиков-мне-в-следующем-году-70-но-готов-и-теперь-поехать-в-любую-горячую-точку"/>Иван Голоусиков: Мне в следующем году – 70, но готов и теперь поехать в любую горячую точку<text:bookmark-end text:name="иван-голоусиков-мне-в-следующем-году-70-но-готов-и-теперь-поехать-в-любую-горячую-точку"/></text:h>
      <text:p text:style-name="First_20_paragraph">16.10.2019</text:p>
      <text:p text:style-name="Text_20_body">Иван Яковлевич Голоусиков – человек в Зеленограде известный и уважаемый. Полковник медицинской службы, бывший главный врач больницы №3 (ГКБ имени М.П. Кончаловского). В 1983-1985 гг. Голоусиков проходил службу в госпитале в Шинданде (Афганистан) и теперь по праву является членом региональной общественной организации ветеранов боевых действий «Рубеж».</text:p>
      <text:p text:style-name="Text_20_body">– «Рубеж» по сути – преемник еще тех организаций, где состояли ветераны Великой Отечественной: остались те же традиции, ведется работа по воспитанию молодежи, уделяется большое внимание развитию моральных ценностей. Боевое братство заботится о своих ветеранах: человеку в сложной ситуации всегда есть куда прийти за поддержкой. Это очень важно.</text:p>
      <text:p text:style-name="Text_20_body"><text:span text:style-name="T1">МЫ ВОЕВАЛИ С ТЕРРОРИСТАМИ</text:span></text:p>
      <text:p text:style-name="Text_20_body">Боевые действия, которые велись и ведутся в горячих точках, теперь очень точно называют контртеррористическими операциями. То, что происходило в Афганистане, вполне могло перекинуться на территорию Советского Союза. Поэтому в Афганистане советские воины защищали свою Родину. Терроризму нельзя давать волю, это плохо заканчивается: к чему приводит вовремя недооцененная террористическая угроза – очевидно. Взять, например, Сирию.</text:p>
      <text:p text:style-name="Text_20_body">Мы получили большой опыт в борьбе с международным терроризмом в Афганистане. США поставляли оружие, Пакистан готовил наемников. Через несколько лет после вывода наших войск поток наркотиков из Афганистана увеличился в сотни раз. Американцы контролируют этот наркотрафик. И ничего не строят, не развивают. Мы же построили в Афганистане около 300 школ, инфраструктуру, дороги, электростанцию, возвели микрорайон в Кабуле, отремонтировали более 200 мечетей. И лечили не только наших солдат, но и всех афганцев, которые обращались к нам в госпитали.</text:p>
      <text:p text:style-name="Text_20_body"><text:span text:style-name="T1">СЧЕТ НА СЕКУНДЫ</text:span></text:p>
      <text:p text:style-name="Text_20_body">В Шинданде в госпитале 5-й мотострелковой дивизии Иван Яковлевич возглавлял отделение анестезиологии и реанимации. Одной из его задач являлось медицинское обеспечение подразделений, идущих на боевое задание, – в каждой такой группе должен был быть анестезиолог-реаниматолог для оказания первой помощи в самых тяжелых ситуациях.</text:p>
      <text:p text:style-name="Text_20_body">– Когда привозят раненых, счет идет на минуты, если не на секунды. У госпиталя садятся вертушки – одна, вторая, третья. Одномоментно привозят 40 раненых. Ведущий хирург, анестезиологреаниматолог, старшая медсестра осматривают их, распределяют: кого в операционную (это первоочередное), кого в реанимацию, кого в противошоковую, кого в обычное хирургическое отделение. А легкораненые идут в столовую поесть.</text:p>
      <text:p text:style-name="Text_20_body">Сначала подходить не к тому, кто кричит от боли, а кто молчит – это заповедь военного врача.</text:p>
      <text:p text:style-name="Text_20_body">Бойцы часто получали сочетанные травмы, тогда одна бригада оперировала на голове, другая – на груди, третья – на животе. Такое случалось при попадании пули со смещенным центром тяжести – она могла войти в ногу, а выйти из головы.</text:p>
      <text:p text:style-name="Text_20_body">…Мина попала бойцу в спину и не разорвалась. Оперировали в бронежилетах. Мину извлекли, человека спасли. Анестезиологом на этой уже в прямом смысле боевой операции был Голоусиков. Об этом случае писали в газете «Красная звезда».</text:p>
      <text:p text:style-name="Text_20_body">– Стресс снимали гоняя в футбол. Еще у нас в части была волейбольная площадка, куда вся дивизия приезжала играть. Письма из дома читали. Баню настоящую построили. Веников дубовых и березовых нигде ж не достанешь – делали эвкалиптовые.</text:p>
      <text:p text:style-name="Text_20_body">Артисты приезжали. После концерта в Шинданде Надежда Бабкина и ансамбль «Русская песня» должны были лететь дальше, а тут нелетная погода. Вот они зависли у нас и всю ночь чего только не пели, частушки с матюгами – прямо под настроение.</text:p>
      <text:p text:style-name="Text_20_body"><text:span text:style-name="T1">ГОТОВ И ТЕПЕРЬ ПОЕХАТЬ В ГОРЯЧУЮ ТОЧКУ</text:span></text:p>
      <text:p text:style-name="Text_20_body">Прибыл Иван Яковлевич в Афганистан старшим лейтенантом, а вернулся в Калининград, где работал до этого, майором. Потом перевод в Каунас, там Голоусиков был начальником госпиталя в Прибалтийском военном округе. Оттуда – в Москву в 6-й Центральный военно-клинический госпиталь. Срок его службы подходил к концу, когда поступило предложение от Департамента здравоохранения г. Москвы занять должность начальника медицинской части в ГКБ №81. Иван Яковлевич согласился и проработал там девять лет. А после получил назначение главным врачом 3-й городской больницы Зеленограда. В 65 лет ушел на пенсию.</text:p>
      <text:p text:style-name="Text_20_body">– Мне в следующем году – 70, но готов и теперь поехать в любую горячую точку. За два года в Афганистане мы спасли больше тысячи жизней. Привозят однажды раненого бойца, он в сознании, хотя ранение очень тяжелое. Увидел меня и тут же отключился – дотерпел до встречи с врачом и передал свою жизнь в мои руки. Это высшая степень доверия.</text:p>
      <text:p text:style-name="Text_20_body"><text:line-break/></text:p>
      <text:p text:style-name="Text_20_body">Адрес страницы: <text:a xlink:type="simple" xlink:href="http://zelao.mos.ru/presscenter/news/detail/8422147.html" office:name=""><text:span text:style-name="Definition">http://zelao.mos.ru/presscenter/news/detail/842214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4T03:13:44Z</meta:creation-date>
    <dc:date>2024-10-14T03:13:44Z</dc:date>
  </office:meta>
</office:document-meta>
</file>