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ледующий-фестиваль-в-рамках-цикла-московские-сезоны-пройдет-не-только-на-пл.-юности-но-и-в-новом-городе"/>Следующий фестиваль в рамках цикла «Московские сезоны» пройдет не только на пл. Юности, но и в «новом городе»<text:bookmark-end text:name="следующий-фестиваль-в-рамках-цикла-московские-сезоны-пройдет-не-только-на-пл.-юности-но-и-в-новом-городе"/></text:h>
      <text:p text:style-name="First_20_paragraph">21.10.2019</text:p>
      <text:p text:style-name="Text_20_body">На оперативном совещании префекта заместитель префекта Дмитрий Лавров рассказал о том, как в Зеленограде будет проводиться фестиваль «Путешествие в Рождество»:</text:p>
      <text:p text:style-name="Text_20_body">– Следующий фестиваль «Путешествие в Рождество» пройдет в округе с 13 декабря 2019 по 12 января 2020 года уже не только на площади Юности, но и на площадке в 16 микрорайоне, работы на которой Департамент торговли и услуг планирует завершить к началу фестиваля.</text:p>
      <text:p text:style-name="Text_20_body">В настоящее время на площадке активно ведутся работы по возведению фестивальных конструкций, благоустройству и дополнительному озеленению территории, для чего на площадку завезено большое количество посадочного материала, в том числе крупномеры.</text:p>
      <text:p text:style-name="Text_20_body">В рамках возведения фестивальных объектов выполнены работы по перемещению ранее существующей детской площадки, препятствующей их возведению, на новое место в пределах бульварной зоны. Площадь детской площадки увеличена, ее оборудовали дополнительными игровыми элементами и элементами дизайна.</text:p>
      <text:p text:style-name="Text_20_body">Также фестивальная ярмарка в рамках фестиваля «Путешествие в Рождество» пройдет на Крюковской пл. у ТЦ «Авангард». Согласованная схема и презентационные материалы были направлены в Департамент торговли и услуг. Инициатива правообладателя территории об организации и проведении ярмарки в рамках фестиваля «Путешествие в Рождество» Департаментом поддержана.</text:p>
      <text:p text:style-name="Text_20_body"><text:line-break/></text:p>
      <text:p text:style-name="Text_20_body">Адрес страницы: <text:a xlink:type="simple" xlink:href="http://zelao.mos.ru/presscenter/news/detail/8432079.html" office:name=""><text:span text:style-name="Definition">http://zelao.mos.ru/presscenter/news/detail/8432079.html</text:span></text:a></text:p>
      <text:p text:style-name="Text_20_body"><text:a xlink:type="simple" xlink:href="http://zelao.mos.ru" office:name=""><text:span text:style-name="Definition">Префектура Зеленоградск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30T09:48:10Z</meta:creation-date>
    <dc:date>2023-05-30T09:48:10Z</dc:date>
  </office:meta>
</office:document-meta>
</file>