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иэт-прошли-товарищеские-встречи-по-волейболу-с-командой-завода-изолятор"/>В МИЭТ прошли товарищеские встречи по волейболу с командой завода «Изолятор»<text:bookmark-end text:name="в-миэт-прошли-товарищеские-встречи-по-волейболу-с-командой-завода-изолятор"/></text:h>
      <text:p text:style-name="First_20_paragraph">20.03.2020</text:p>
      <text:p text:style-name="Text_20_body">На минувшей неделе в спортивном комплексе НИУ МИЭТ состоялась ответная встреча по волейболу в рамках товарищеских игр между представителями компании «Изолятор» и сотрудниками университета. Об этом <text:a xlink:type="simple" xlink:href="https://www.miet.ru/news/125296" office:name=""><text:span text:style-name="Definition">сообщается</text:span></text:a> на сайте вуза.</text:p>
      <text:p text:style-name="Text_20_body">Первая встреча прошла в 2019 году в спортивном зале «Изолятора» и завершилась победой миэтовцев.</text:p>
      <text:p text:style-name="Text_20_body">Делегацию ООО «Завод «Изолятор» возглавил выпускник МИЭТ, генеральный директор Александр Славинский. Перед началом встречи гостям показали выставочный комплекс в первом корпусе и обновленную библиотеку университета, после чего участники переместились в спортивный комплекс.</text:p>
      <text:p text:style-name="Text_20_body">В этот раз каждая из команд представила два состава игроков. Игры проходили в следующем формате: 1-я команда «Изолятор» играла со 2-й командой МИЭТ, 2-ая команда «Изолятор» играла с 1-й командой МИЭТ. По итогу двух встреч сильнейшая команда «Изолятор» встретилась с сильнейшей командой МИЭТ.</text:p>
      <text:p text:style-name="Text_20_body">Несмотря на дух соперничества и захватывающие моменты, встреча прошла в дружеской атмосфере. Участник команды НИУ МИЭТ, профессор кафедры ВМ-2 Владимир Бардушкин поделился своими впечатлениями о соревнованиях:</text:p>
      <text:p text:style-name="Text_20_body"><text:span text:style-name="T1">– С удовольствием играю на подобных матчевых встречах! Навыки игры в волейбол и баскетбол были приобретены мной на уроках физкультуры в Андреевской средней школе. Будучи студентом МГУ им. М.В. Ломоносова доводилось участвовать в соревнованиях по волейболу и баскетболу в спортивно-оздоровительном лагере «Солнечный» в Пицунде.</text:span></text:p>
      <text:p text:style-name="Text_20_body"><text:span text:style-name="T1">В последние годы в волейбол играю очень редко, как правило, один раз в несколько лет, но спортом занимаюсь регулярно. В подобных мероприятиях мне доводилось участвовать и раньше: в основном это были матчевые встречи по мини-футболу между сотрудниками МИЭТ и студентами. Товарищеская встреча прошла отлично!</text:span></text:p>
      <text:p text:style-name="Text_20_body">Фото: НИУ МИЭТ</text:p>
      <text:p text:style-name="Text_20_body"><text:line-break/></text:p>
      <text:p text:style-name="Text_20_body">Адрес страницы: <text:a xlink:type="simple" xlink:href="http://zelao.mos.ru/presscenter/news/detail/8776334.html" office:name=""><text:span text:style-name="Definition">http://zelao.mos.ru/presscenter/news/detail/877633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19:44:28Z</meta:creation-date>
    <dc:date>2023-06-25T19:44:28Z</dc:date>
  </office:meta>
</office:document-meta>
</file>