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ю-главврача-зеленоградской-больницы-вручили-почетную-грамоту-и-знак-совета-федерации"/>Заместителю главврача зеленоградской больницы вручили почетную грамоту и знак Совета Федерации<text:bookmark-end text:name="заместителю-главврача-зеленоградской-больницы-вручили-почетную-грамоту-и-знак-совета-федерации"/></text:h>
      <text:p text:style-name="First_20_paragraph">29.09.2020</text:p>
      <text:p text:style-name="Text_20_body">Заместитель главного врача больницы им. М.П. Кончаловского по перспективному развитию Сергей Кучиц награжден почетной грамотой и знаком Совета Федерации Федерального собрания РФ за многолетний добросовестный труд, большой вклад в охрану здоровья жителей Москвы и Московской области, а также за высокий профессионализм, проявленный в борьбе с коронавирусом. Об этом сообщается на странице медучреждения в соцсети «ВКонтакте».</text:p>
      <text:p text:style-name="Text_20_body"><text:span text:style-name="T1">– Признателен за высокую оценку своей деятельности, которая была бы недостижима без слаженной работы команды единомышленников ГКБ им. М.П. Кончаловского,</text:span> – написал Сергей Кучиц на своей странице в Facebook.</text:p>
      <text:p text:style-name="Text_20_body">Фото: ГКБ им. М.П. Кончаловского</text:p>
      <text:p text:style-name="Text_20_body"><text:line-break/></text:p>
      <text:p text:style-name="Text_20_body">Адрес страницы: <text:a xlink:type="simple" xlink:href="http://zelao.mos.ru/presscenter/news/detail/9282520.html" office:name=""><text:span text:style-name="Definition">http://zelao.mos.ru/presscenter/news/detail/9282520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0T02:53:13Z</meta:creation-date>
    <dc:date>2023-11-20T02:53:13Z</dc:date>
  </office:meta>
</office:document-meta>
</file>