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зеленограде-состоится-творческий-вечер-бориса-прокопьева"/>В Зеленограде состоится творческий вечер Бориса Прокопьева<text:bookmark-end text:name="в-зеленограде-состоится-творческий-вечер-бориса-прокопьева"/></text:h>
      <text:p text:style-name="First_20_paragraph">22.02.2021</text:p>
      <text:p text:style-name="Text_20_body">27 февраля в 19.00 в атриуме Культурного центра «Зеленоград» пройдет творческая встреча с писателем, автором и исполнителем песен Борисом Прокопьевым.<text:line-break/><text:line-break/>Борис Михайлович – известный и уважаемый в спортивных кругах человек, большой любитель спорта вообще и бега в частности, основатель и организатор Зеленоградского полумарафона, а также комментатор крупнейших международных марафонов.</text:p>
      <text:p text:style-name="Text_20_body">Борис Прокопьев в журналистике уже 40 лет, и почти треть века - в спортивной. Многие знают его как бессменного издателя и главного редактора некогда популярного печатного журнала «Бег и мы». Также он известен не только своими спортивными достижениями, но и как писатель, поэт, автор и исполнитель песен.<text:line-break/><text:line-break/>На творческой встрече Борис Прокопьев камерно, под гитару, исполнит свои песни и поделится интересными историями из жизни и творчества. Встреча пройдет в рамках проекта Культурного центра «Город талантов. Зеленоград».</text:p>
      <text:p text:style-name="Text_20_body">Вход свободный.<text:line-break/><text:line-break/>Для безопасности гостей и в соответствии с предписанием Роспотребнадзора просьба внимательно прочитать и соблюдать <text:a xlink:type="simple" xlink:href="https://dkzelenograd.ru/novosti/format-raboti-s-22-yanvarya-2021" office:name=""><text:span text:style-name="Definition">дополнительные правила</text:span></text:a> при посещении Культурного центра «Зеленоград».</text:p>
      <text:p text:style-name="Text_20_body"><text:line-break/></text:p>
      <text:p text:style-name="Text_20_body"><text:line-break/></text:p>
      <text:p text:style-name="Text_20_body">Адрес страницы: <text:a xlink:type="simple" xlink:href="http://zelao.mos.ru/presscenter/news/detail/9734134.html" office:name=""><text:span text:style-name="Definition">http://zelao.mos.ru/presscenter/news/detail/9734134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2T20:42:30Z</meta:creation-date>
    <dc:date>2025-01-12T20:42:30Z</dc:date>
  </office:meta>
</office:document-meta>
</file>