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лубятни-в-зеленограде-кому-мешают-птицы"/>Голубятни в Зеленограде: кому мешают птицы?<text:bookmark-end text:name="голубятни-в-зеленограде-кому-мешают-птицы"/></text:h>
      <text:p text:style-name="First_20_paragraph">11.05.2021</text:p>
      <text:p text:style-name="Text_20_body">Разведение домашних голубей на территории округа – вопрос неоднозначный.</text:p>
      <text:p text:style-name="Text_20_body">Казалось бы, кому могут помешать эти птицы? В отличие от городских голубей (которые, действительно, переносят опасные инфекции) одомашненные представители этого семейства не скитаются по улицам и даже не «облагораживают» памятники и фасады зданий...</text:p>
      <text:p text:style-name="Text_20_body">На самом деле, птицы тут совсем ни при чем. Ну, почти. Они разве что могут мешать своим шумом жителям ближайших домов. К примеру, несколько лет назад жители корпуса 902А жаловались на голубятню, расположенную у долгостроя в 9-м микрорайоне. Только вот бедные голуби тут снова ни при чем. Людей беспокоили крики петухов, которых владелец голубятни подселил к остальным пернатым.</text:p>
      <text:p text:style-name="Text_20_body"><text:span text:style-name="T1">Мешает строительству</text:span></text:p>
      <text:p text:style-name="Text_20_body">Питомник в 9-м микрорайоне. Дело в том, что он стоит на территории около будущего корпуса 901А (дома для обманутых дольщиков, площадкой для которого стали развалины многолетнего недостроя).</text:p>
      <text:p text:style-name="Text_20_body">Пытаясь разузнать, что ждет эту голубятню, мы отправились к корпусу 901А в надежде найти ее владельца. Надежды наши не оправдались, но нам удалось пообщаться с рабочими со стройки корпуса 901А.</text:p>
      <text:p text:style-name="Text_20_body">– Голубятня эта давно нам мешает. Она занимает место, на котором должно стоять ограждение стройучастка, – рассказал рабочий Михаил. – Сейчас мы прокладываем коммуникации для водоотведения, и через день–другой ее ну точно надо будет уже куда-нибудь снести.</text:p>
      <text:p text:style-name="Text_20_body">Столичная госинспекция по недвижимости тоже заинтересовалась этой голубятней. Она установила, что у ее владельца Юрия Соколова отсутствует разрешительная документация на этот питомник. Эта информация была направлена для рассмотрения на окружной комиссии по пресечению фактов самовольного строительства. По ее итогам Юрий Соколов теперь обязан в срочном порядке переместить голубятню на пустырь между школой №853 (корп. 913А) и детским садом школы №853 (корп. 904А). В этом ему будет помогать управа района Старое Крюково. Если он этого не сделает, постройку демонтируют силами ГБУ «Автомобильные дороги ЗелАО».</text:p>
      <text:p text:style-name="Text_20_body">Еще одну голубятню, которая оказалась в зоне капитального ремонта 201-й поликлиники (корп. 911) в скором времени тоже перенесут на аналогичных основаниях.</text:p>
      <text:p text:style-name="Text_20_body">На оперативном совещании префект Зеленограда Анатолий Смирнов отметил, что голубятни, которые находятся в зоне капитального строительства, будут переносить на новое место. Так, в скором времени переедет питомник в зоне капремонта 201-й поликлиники (корп. 911). Но перенос коснется только тех построек, которые находятся в надлежащем состоянии. Ветхие и заброшенные питомники будут демонтировать.</text:p>
      <text:p text:style-name="Text_20_body"><text:span text:style-name="T1">Образцовый питомник</text:span></text:p>
      <text:p text:style-name="Text_20_body">К голубятням, которые не касаются территорий объектов капитального строительства и содержатся в надлежащем состоянии, никаких претензий нет.</text:p>
      <text:p text:style-name="Text_20_body">В том же 9-м микрорайоне мы набрели на питомник в идеальном состоянии. Он находится во дворе корпуса 921. Выглядит чисто и опрятно, вокруг него – саженцы цветов и кустарников, а к его лестнице ведет тропинка из тротуарной плитки.</text:p>
      <text:p text:style-name="Text_20_body">Нам повезло застать в нем владельца Митуша Бежановича. Он занимается разведением голубей с детства, уже около 60 лет.</text:p>
      <text:p text:style-name="Text_20_body">– Конкретно этой голубятней я занимаюсь уже лет 40, – рассказал он. – А делаю я это все потому, что очень люблю птиц и животных. Не для продажи и собственной выгоды, а для души.</text:p>
      <text:p text:style-name="Text_20_body">Питомник Митуши Бежановича – как местный зоопарк. Ребятишки со двора часто просятся залезть в голубятню и посмотреть, кто в ней живет. Мы тоже зашли в гости к пернатым. По нашим наблюдениям, их тут около 30. Все они белые, отличаются лишь хвостами: у кого веером, у кого – пушистый.</text:p>
      <text:p text:style-name="Text_20_body">Мужчина разводит преимущественно андижанских голубей. Этих птиц отличают высота полета, выразительные глаза (белого или серебристого цвета) и красивая походка, при которой они вытягиваются в струнку. Стиль полета таких голубей оригинален: они взмывают по вертикали на серьезную высоту. Могут совершать различные кульбиты, кувырки, хлопки крыльями. Максимальное время полета – до 10 часов.</text:p>
      <text:p text:style-name="Text_20_body">Есть у него и курские, тоже из высоколетной группы. Они взлетают на высоту до 4 км. Масть черно-белая, кофейная, красная, рябая. Могут быть краснохвостыми и желтохвостыми.</text:p>
      <text:p text:style-name="Text_20_body">Если вам тоже любопытно, как Митуша Бежанович разводит голубей, вы можете застать его в питомнике в любой день, с 13.00 до 14.00. Он с радостью покажет и расскажет, как ухаживать за пернатыми.</text:p>
      <text:p text:style-name="Text_20_body"/>
      <text:p text:style-name="Text_20_body"><text:span text:style-name="T1">Дарья ГРИШИНА</text:span></text:p>
      <text:p text:style-name="Text_20_body"><text:line-break/></text:p>
      <text:p text:style-name="Text_20_body"><text:line-break/></text:p>
      <text:p text:style-name="Text_20_body">Адрес страницы: <text:a xlink:type="simple" xlink:href="http://zelao.mos.ru/presscenter/news/detail/9934066.html" office:name=""><text:span text:style-name="Definition">http://zelao.mos.ru/presscenter/news/detail/9934066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1T01:31:42Z</meta:creation-date>
    <dc:date>2023-05-31T01:31:42Z</dc:date>
  </office:meta>
</office:document-meta>
</file>