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ключение-по-результатам-публичных-слушаний-по-проекту-внесения-изменений-в-правила-землепользования-и-застройки-города-москвы-в-отношении-территории-по-адресу-москва-зеленоград-у-корп.-1505-зелао-кад.-771000060031006"/>ЗАКЛЮЧЕНИЕ ПО РЕЗУЛЬТАТАМ ПУБЛИЧНЫХ СЛУШАНИЙ по проекту внесения изменений в правила землепользования и застройки города Москвы в отношении территории по адресу: Москва, Зеленоград, у корп. 1505, ЗелАО (кад. № 77:10:0006003:1006)<text:bookmark-end text:name="заключение-по-результатам-публичных-слушаний-по-проекту-внесения-изменений-в-правила-землепользования-и-застройки-города-москвы-в-отношении-территории-по-адресу-москва-зеленоград-у-корп.-1505-зелао-кад.-771000060031006"/></text:h>
      <text:p text:style-name="First_20_paragraph">28.02.2020</text:p>
      <text:p text:style-name="Text_20_body"><text:line-break/></text:p>
      <text:p text:style-name="Text_20_body">Адрес страницы: <text:a xlink:type="simple" xlink:href="http://zelao.mos.ru/public-hearings/detail/8979029.html" office:name=""><text:span text:style-name="Definition">http://zelao.mos.ru/public-hearings/detail/8979029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7:26:01Z</meta:creation-date>
    <dc:date>2023-05-30T17:26:01Z</dc:date>
  </office:meta>
</office:document-meta>
</file>