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планировки-территории-линейного-объекта-реконструкция-водопроводной-сети-по-адресу-г.зеленоград-проезд-4801"/>ЗАКЛЮЧЕНИЕ ПО РЕЗУЛЬТАТАМ ПУБЛИЧНЫХ СЛУШАНИЙ по проекту планировки территории линейного объекта – «Реконструкция водопроводной сети по адресу: г.Зеленоград, проезд 4801»<text:bookmark-end text:name="заключение-по-результатам-публичных-слушаний-по-проекту-планировки-территории-линейного-объекта-реконструкция-водопроводной-сети-по-адресу-г.зеленоград-проезд-4801"/></text:h>
      <text:p text:style-name="First_20_paragraph">25.02.2020</text:p>
      <text:p text:style-name="Text_20_body"><text:line-break/></text:p>
      <text:p text:style-name="Text_20_body">Адрес страницы: <text:a xlink:type="simple" xlink:href="http://zelao.mos.ru/public-hearings/detail/8979037.html" office:name=""><text:span text:style-name="Definition">http://zelao.mos.ru/public-hearings/detail/8979037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7:26:03Z</meta:creation-date>
    <dc:date>2023-05-30T17:26:03Z</dc:date>
  </office:meta>
</office:document-meta>
</file>