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округа-родин-в.а.-по-обращению-гражданина-леонтьева-л.н."/>Прокурор округа Родин В.А. по обращению гражданина Леонтьева Л.Н.<text:bookmark-end text:name="прокурор-округа-родин-в.а.-по-обращению-гражданина-леонтьева-л.н."/></text:h>
      <text:p text:style-name="First_20_paragraph">28.06.2021</text:p>
      <text:p text:style-name="Text_20_body">Прокурор округа Родин В.А. по обращению гражданина Леонтьева Л.Н. совместно с сотрудниками Управления по ЗелАО ГУ МЧС России по г.Москве провел проверку соблюдения правил пожарной безопасности в жилых домах 4 микрорайона г.Зеленограда г.Москвы. В ходе проверки выявлены нарушения правил и норм пожарной безопасности, в том числе допущенные при проведении капитального ремонта.</text:p>
      <text:p text:style-name="Text_20_body">В связи с выявленным фактом использования подложного документа при приемке работ по капитальному ремонту, прокуратурой округа направлены материалы в порядке п.2 ч.2 ст.37 УПК РФ для осуществления уголовного преследования по ч.5 ст.327 УК РФ. </text:p>
      <text:p text:style-name="Text_20_body"><text:line-break/></text:p>
      <text:p text:style-name="Text_20_body">Адрес страницы: <text:a xlink:type="simple" xlink:href="http://zelao.mos.ru/the-rule-of-law/the-prosecutor-explains/detail/10064807.html" office:name=""><text:span text:style-name="Definition">http://zelao.mos.ru/the-rule-of-law/the-prosecutor-explains/detail/1006480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6:18Z</meta:creation-date>
    <dc:date>2023-05-30T19:16:18Z</dc:date>
  </office:meta>
</office:document-meta>
</file>