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имеет-ли-право-управляющая-организация-приостановить-предоставление-коммунальной-услуги"/>Имеет ли право управляющая организация приостановить предоставление коммунальной услуги?<text:bookmark-end text:name="имеет-ли-право-управляющая-организация-приостановить-предоставление-коммунальной-услуги"/></text:h>
      <text:p text:style-name="First_20_paragraph">28.06.2021</text:p>
      <text:p text:style-name="Text_20_body">Да, согласно подпункту "а" пункта 117 Правил предоставления коммунальных услуг собственникам и пользователям помещений в многоквартирных домах и жилых домов, утвержденных постановление Правительства РФ от 06.05.2011 N 354. N 354 исполнитель ограничивает или приостанавливает предоставление коммунальной услуги, предварительно уведомив об этом потребителя, в случае неполной оплаты потребителем коммунальной услуги в порядке и сроки, которые установлены настоящими Правилами.</text:p>
      <text:p text:style-name="Text_20_body">Под неполной оплатой потребителем коммунальной услуги понимается наличие у потребителя задолженности по оплате одной коммунальной услуги в размере, превышающем сумму двух месячных размеров платы за коммунальную услугу, исчисленных исходя из норматива потребления коммунальной услуги независимо от наличия или отсутствия индивидуального или общего (квартирного) прибора учета и тарифа на соответствующий вид коммунального ресурса, действующих на день ограничения предоставления коммунальной услуги, при условии отсутствия заключенного потребителем-должником с исполнителем соглашения о погашении задолженности и (или) при невыполнении потребителем-должником условий такого соглашения (пункт 118 Правил N 354).</text:p>
      <text:p text:style-name="Text_20_body">Собственник жилого помещения несет бремя содержания данного помещения и, если данное помещение является квартирой, общего имущества собственников помещений в соответствующем многоквартирном доме.</text:p>
      <text:p text:style-name="Text_20_body">Более того, обязанность потребителей по внесению платы за жилое помещение и коммунальные услуги нормативно закреплена в части 1 статьи 155 ЖК РФ, согласно которой плата за жилое помещение и коммунальные услуги вносится ежемесячно до десятого числа месяца, следующего за истекшим месяцем, если иной срок не установлен договором управления многоквартирным домом либо решением общего собрания членов товарищества собственников жилья, жилищного кооператива или иного специализированного потребительского кооператива. </text:p>
      <text:p text:style-name="Text_20_body"><text:line-break/></text:p>
      <text:p text:style-name="Text_20_body">Адрес страницы: <text:a xlink:type="simple" xlink:href="http://zelao.mos.ru/the-rule-of-law/the-prosecutor-explains/detail/10064811.html" office:name=""><text:span text:style-name="Definition">http://zelao.mos.ru/the-rule-of-law/the-prosecutor-explains/detail/10064811.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19:16:13Z</meta:creation-date>
    <dc:date>2023-05-30T19:16:13Z</dc:date>
  </office:meta>
</office:document-meta>
</file>