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о-количество-госуслуг-которые-можно-получить-по-экстерриториальному-принципу"/>Расширено количество госуслуг, которые можно получить по экстерриториальному принципу<text:bookmark-end text:name="расширено-количество-госуслуг-которые-можно-получить-по-экстерриториальному-принципу"/></text:h>
      <text:p text:style-name="First_20_paragraph">28.06.2021</text:p>
      <text:p text:style-name="Text_20_body">      Разъясняет прокурор Зеленоградского административного округа г. Москвы Родин В.А.</text:p>
      <text:p text:style-name="Text_20_body">В соответствии с изменениями, внесенными в распоряжение Правительства РФ от 16.02.2021 N 373-р расширен ряд услуг, которые физические лица получат по экстерриториальному принципу.</text:p>
      <text:p text:style-name="Text_20_body">В частности, можно подать заявление для размещения сведений о транспортном средстве, управляемом инвалидом, или транспортном средстве, перевозящем инвалида и/или ребенка-инвалида, в ФГИС "Федеральный реестр инвалидов" или получить сведения, содержащиеся в ФГИС "Единая государственная информационная система социального обеспечения".</text:p>
      <text:p text:style-name="Text_20_body">В Перечень государственных услуг, предоставляемых федеральными органами исполнительной власти, органами государственных внебюджетных фондов на основании комплексного запроса, включено предоставление Минюстом России информации физическим и юридическим лицам о зарегистрированных организациях.</text:p>
      <text:p text:style-name="Text_20_body">На портале Госуслуг в режиме онлайн теперь можно получить справку с полным перечнем полагающихся пользователю социальных услуг, а также справку о размере пенсии и иных выплат</text:p>
      <text:p text:style-name="Text_20_body">На сайте госуслуг теперь можно получить справку о перечне социальных услуг, которая включает в себя полную информацию о наличии права на льготы, на какой срок они установлены и способ предоставления - в натуральной форме или денежном эквиваленте.</text:p>
      <text:p text:style-name="Text_20_body">Вторая выведенная на портал услуга позволяет получить всю информацию о выплатах, которые гражданин получает в ПФР, а также сведения о наличии удержаний, если такие имеются. Эти данные могут понадобиться при оформлении банковского кредита или для проверки размера пенсии после ее индексации.</text:p>
      <text:p text:style-name="Text_20_body"><text:line-break/></text:p>
      <text:p text:style-name="Text_20_body">Адрес страницы: <text:a xlink:type="simple" xlink:href="http://zelao.mos.ru/the-rule-of-law/the-prosecutor-explains/detail/10064846.html" office:name=""><text:span text:style-name="Definition">http://zelao.mos.ru/the-rule-of-law/the-prosecutor-explains/detail/1006484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6:07Z</meta:creation-date>
    <dc:date>2023-05-30T19:16:07Z</dc:date>
  </office:meta>
</office:document-meta>
</file>