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селение-бывшего-члена-семьи-собственника-жилья"/>Выселение бывшего члена семьи собственника жилья<text:bookmark-end text:name="выселение-бывшего-члена-семьи-собственника-жилья"/></text:h>
      <text:p text:style-name="First_20_paragraph">28.06.2021</text:p>
      <text:p text:style-name="Text_20_body">Разъясняет прокурор Зеленоградского административного округа г. Москвы В.А. Родин</text:p>
      <text:p text:style-name="Text_20_body">Законом установлено, что при прекращении семейных отношений с собственником жилого помещения право пользования им за бывшим членом его семьи не сохраняется, если иное не предусмотрено соглашением между ними.</text:p>
      <text:p text:style-name="Text_20_body">Например, между мужем и женой будет заключен договор о сохранении после расторжения брака за супругой права пользования квартирой мужа до окончания учебного заведения или трудоустройства.</text:p>
      <text:p text:style-name="Text_20_body">Споры о защите жилищных прав разрешаются в районных судах.</text:p>
      <text:p text:style-name="Text_20_body">Если у бывшего члена семьи собственника жилья отсутствуют основания приобретения или осуществления права пользования иным жилым помещением, а также, если его имущественное положение и другие заслуживающие внимания обстоятельства не позволяют обеспечить себя другим жильем, за ним по решению суда может быть сохранено право пользования жильем собственника помещения на определенный срок.</text:p>
      <text:p text:style-name="Text_20_body">Суд также вправе обязать собственника жилья обеспечить иным помещением бывшего супруга и других членов его семьи, в пользу которых собственник исполняет алиментные обязательства, по их требованию.</text:p>
      <text:p text:style-name="Text_20_body"><text:line-break/></text:p>
      <text:p text:style-name="Text_20_body">Адрес страницы: <text:a xlink:type="simple" xlink:href="http://zelao.mos.ru/the-rule-of-law/the-prosecutor-explains/detail/10064918.html" office:name=""><text:span text:style-name="Definition">http://zelao.mos.ru/the-rule-of-law/the-prosecutor-explains/detail/10064918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9:16:04Z</meta:creation-date>
    <dc:date>2023-05-30T19:16:04Z</dc:date>
  </office:meta>
</office:document-meta>
</file>