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ждане-переболевшие-новой-коронавирусной-инфекцией-вправе-пройти-углубленную-диспансеризацию"/>Граждане, переболевшие новой коронавирусной инфекцией, вправе пройти углубленную диспансеризацию<text:bookmark-end text:name="граждане-переболевшие-новой-коронавирусной-инфекцией-вправе-пройти-углубленную-диспансеризацию"/></text:h>
      <text:p text:style-name="First_20_paragraph">28.06.2021</text:p>
      <text:p text:style-name="Text_20_body">Разъясняет прокурор Зеленоградского административного округа г. Москвы В.А. Родин</text:p>
      <text:p text:style-name="Text_20_body">В соответствии с Постановлением Правительства Российской Федерации от 18.06.2021 № 927 «О внесении изменений в Программу государственных гарантий бесплатного оказания гражданам медицинской помощи на 2021 год и на плановый период 2022 и 2023 годов» с 1 июля 2021 г. в дополнение к профилактическим медицинским осмотрам и диспансеризации граждане, переболевшие новой коронавирусной инфекцией, вправе пройти углубленную диспансеризацию.</text:p>
      <text:p text:style-name="Text_20_body">Углубленная диспансеризация может быть проведена по инициативе гражданина, в отношении которого отсутствуют сведения о перенесенном заболевании новой коронавирусной инфекцией.</text:p>
      <text:p text:style-name="Text_20_body">Информирование граждан о возможности пройти углубленную диспансеризацию осуществляется с привлечением страховых медицинских организаций с использованием портала госуслуг, сети радиотелефонной связи (смс-сообщения) и иных доступных средств связи.</text:p>
      <text:p text:style-name="Text_20_body">Запись граждан на углубленную диспансеризацию осуществляется в установленном порядке, в том числе с использованием портала госуслуг.</text:p>
      <text:p text:style-name="Text_20_body">Приведен перечень исследований и иных медицинских вмешательств, проводимых в рамках углубленной диспансеризации.</text:p>
      <text:p text:style-name="Text_20_body">По результатам углубленной диспансеризации в случае выявления у гражданина хронических неинфекционных заболеваний, в том числе связанных с перенесенной новой коронавирусной инфекцией, гражданин ставится на диспансерное наблюдение, при наличии показаний ему оказывается соответствующее лечение и медицинская реабилитация в порядке, установленном Минздравом России, предоставляются лекарственные препараты.</text:p>
      <text:p text:style-name="Text_20_body"><text:line-break/></text:p>
      <text:p text:style-name="Text_20_body">Адрес страницы: <text:a xlink:type="simple" xlink:href="http://zelao.mos.ru/the-rule-of-law/the-prosecutor-explains/detail/10064919.html" office:name=""><text:span text:style-name="Definition">http://zelao.mos.ru/the-rule-of-law/the-prosecutor-explains/detail/10064919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16:02Z</meta:creation-date>
    <dc:date>2023-05-30T19:16:02Z</dc:date>
  </office:meta>
</office:document-meta>
</file>