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ержать-дома-ручную-лису-запрещено"/>Держать дома ручную лису запрещено<text:bookmark-end text:name="держать-дома-ручную-лису-запрещено"/></text:h>
      <text:p text:style-name="First_20_paragraph">28.06.2021</text:p>
      <text:p text:style-name="Text_20_body">Разъясняет прокурор Зеленоградского административного округа г. Москвы В.А. Родин</text:p>
      <text:p text:style-name="Text_20_body">Верховный Суд РФ подтвердил законность запрета заводить лису (даже одомашненную генно-модифицированную) в качестве домашнего питомца (<text:a xlink:type="simple" xlink:href="http://ivo.garant.ru/#/document/400913791/paragraph/1:0" office:name=""><text:span text:style-name="Definition">Решение Верховного Суда РФ от 12 мая 2021 г. № АКПИ21-184</text:span></text:a>).</text:p>
      <text:p text:style-name="Text_20_body">Запрет – в части ручных лисиц – оспаривал лисовед, желающий завести лисичку не простую лесную (Vulpes vulpes – "лисица обыкновенная"), а домашнюю новосибирскую, выведенную в Федеральном государственном бюджетном научном учреждении "Федеральный исследовательский центр Институт цитологии и генетики Сибирского отделения Российской академии наук" (ИЦиГ СО РАН).</text:p>
      <text:p text:style-name="Text_20_body">Такие домашние лисицы, по утверждению истца, находятся на содержании владельцев – физических лиц, содержатся в жилых помещениях и в целом полностью используются как традиционные домашние животные (например, как собаки или кошки), не опасны для человека.</text:p>
      <text:p text:style-name="Text_20_body">Однако поскольку биологически они не перестали принадлежать к Vulpes vulpes, то попали в <text:a xlink:type="simple" xlink:href="http://base.garant.ru/72281062/#block_16" office:name=""><text:span text:style-name="Definition">список</text:span></text:a> животных, запрещенных к содержанию. И если завести такую лису <text:a xlink:type="simple" xlink:href="http://base.garant.ru/72139416/3e01a7fa47957b2f627d012fe630f5c6/#block_273" office:name=""><text:span text:style-name="Definition">после</text:span></text:a> января 2020 года, – ее <text:a xlink:type="simple" xlink:href="http://base.garant.ru/72139416/94f5bf092e8d98af576ee351987de4f0/#block_22" office:name=""><text:span text:style-name="Definition">изымут</text:span></text:a>, питомец получит стресс от расставания с хозяином, а если потом ее отпустить на волю, она погибнет от голода или хищников. Потому что ни защититься, ни добыть себе пропитание не в состоянии. А значит, действия компетентных органов, хотя и формально соответствующие закону, могут прямо порождать жестокое обращение с животными. А вот это уже противоречит Закону об ответственном обращении с животными - <text:a xlink:type="simple" xlink:href="http://base.garant.ru/72139416/9d78f2e21a0e8d6e5a75ac4e4a939832/#block_111" office:name=""><text:span text:style-name="Definition">запрету</text:span></text:a> жестокого обращения с ними и <text:a xlink:type="simple" xlink:href="http://base.garant.ru/72139416/1b93c134b90c6071b4dc3f495464b753/#block_41" office:name=""><text:span text:style-name="Definition">принципу</text:span></text:a> отношения к животным как к существам, способным испытывать эмоции и физические страдания.</text:p>
      <text:p text:style-name="Text_20_body">Однако Верховный Суд РФ истца не поддержал.</text:p>
      <text:p text:style-name="Text_20_body">При подготовке проекта постановления о перечне животных, запрещенных к содержанию, были привлечены представители экспертного сообщества и общественных объединений, таких как Московский зоопарк, Российская академия наук, Институт проблем экологии и эволюции им. А.Н. Северцова;</text:p>
      <text:p text:style-name="Text_20_body">Доводы о том, что широкая формулировка <text:a xlink:type="simple" xlink:href="http://base.garant.ru/72281062/#block_16" office:name=""><text:span text:style-name="Definition">Перечня</text:span></text:a> "обыкновенная лисица (Vulpes vulpes)" противоречит нормам Закона об ответственном обращении с животными и не позволяет считать одомашненных новосибирских лисиц домашними животными, являются несостоятельными, поскольку фактически сводятся к внесению в оспариваемый перечень соответствующих изменений с исключением одомашненных лисиц из числа животных, запрещенных к содержанию. Однако вопрос о внесении в нормативный правовой акт соответствующих изменений и дополнений не отнесены законом к компетенции судов.</text:p>
      <text:p text:style-name="Text_20_body"><text:line-break/></text:p>
      <text:p text:style-name="Text_20_body">Адрес страницы: <text:a xlink:type="simple" xlink:href="http://zelao.mos.ru/the-rule-of-law/the-prosecutor-explains/detail/10064920.html" office:name=""><text:span text:style-name="Definition">http://zelao.mos.ru/the-rule-of-law/the-prosecutor-explains/detail/10064920.html</text:span></text:a></text:p>
      <text:p text:style-name="Text_20_body"><text:a xlink:type="simple" xlink:href="http://zelao.mos.ru" office:name=""><text:span text:style-name="Definition">Префектура Зеленоградск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4T20:44:43Z</meta:creation-date>
    <dc:date>2023-05-14T20:44:43Z</dc:date>
  </office:meta>
</office:document-meta>
</file>