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мущественные-права-ребенка"/>Имущественные права ребенка<text:bookmark-end text:name="имущественные-права-ребенка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Ребенок имеет право на получение содержания от родителей и других членов семьи, право собственности на полученные им доходы и имущество, а также на отдельные виды пенсий при определенных обстоятельствах.</text:p>
      <text:p text:style-name="Text_20_body">Статьей 60 Семейного кодекса Российской Федерации регламентированы имущественные права детей. Ребенок имеет право на получение содержания от своих родителей и других членов семьи в порядке и в размерах, которые установлены разделом V настоящего Кодекса, регулирующим алиментные обязательства членов семьи. Суммы, причитающиеся ребенку в качестве алиментов, пенсий, пособий, поступают в распоряжение родителей или лиц, их заменяющих, и расходуются на содержание, воспитание и образование ребенка.</text:p>
      <text:p text:style-name="Text_20_body">По требованию родителя, который обязан уплачивать алименты на несовершеннолетнего ребенка, суд может принять решение о перечислении не более пятидесяти процентов сумм алиментов, подлежащих выплате, на счета, открытые на имя несовершеннолетних детей в банках.</text:p>
      <text:p text:style-name="Text_20_body">Ребенок имеет право собственности на полученные им доходы, имущество, полученное в дар или в порядке наследования, а также на любое другое имущество, приобретенное на свои средства. Право ребенка на распоряжение таким имуществом определяется статьями 26 и 28 Гражданского кодекса Российской Федерации, которыми определена дееспособность несовершеннолетних в возрасте от четырнадцати до восемнадцати лет и дееспособность малолетних.</text:p>
      <text:p text:style-name="Text_20_body">При осуществлении родителями правомочий по управлению имуществом ребенка на них распространяются правила, установленные гражданским законодательством в отношении распоряжения имуществом подопечного (статья 37 Гражданского кодекса Российской Федерации).</text:p>
      <text:p text:style-name="Text_20_body">Однако ребенок не имеет права собственности на имущество родителей, а родители не имеют права собственности на имущество ребенка. Проживающие совместно дети и родители могут владеть и пользоваться имуществом друг друга по взаимному согласию.</text:p>
      <text:p text:style-name="Text_20_body">В случае возникновения права общей собственности родителей и детей их права на владение, пользование и распоряжение общим имуществом определяются гражданским законодательством, в том числе главой 16 Гражданского кодекса Российской Федерации «Общая собственность».</text:p>
      <text:p text:style-name="Text_20_body">Кроме того, в зависимости от обстоятельств, дети могут иметь право на страховую пенсию по случаю потери кормильца (в том числе если кормилец признан безвестно отсутствующим), в порядке, предусмотренном ст. 10 Федерального закона от 28.12.2013 № 400-ФЗ «О страховых пенсиях», а также на социальную пенсию по инвалидности, по случаю потери кормильца и детям, оба родителя которых неизвестны, что регламентировано ст. 2, подп.8 п.1 ст. 4, п. 6 ст. 5 Федерального закона от 15.12.2001 № 166-ФЗ «О государственном пенсионном обеспечении в Российской Федерации».</text:p>
      <text:p text:style-name="Text_20_body"><text:line-break/></text:p>
      <text:p text:style-name="Text_20_body">Адрес страницы: <text:a xlink:type="simple" xlink:href="http://zelao.mos.ru/the-rule-of-law/the-prosecutor-explains/detail/10064936.html" office:name=""><text:span text:style-name="Definition">http://zelao.mos.ru/the-rule-of-law/the-prosecutor-explains/detail/10064936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0:11:25Z</meta:creation-date>
    <dc:date>2023-05-15T00:11:25Z</dc:date>
  </office:meta>
</office:document-meta>
</file>