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ернуть-деньги-данные-в-долг"/>Как вернуть деньги, данные в долг<text:bookmark-end text:name="как-вернуть-деньги-данные-в-долг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По закону договор займа между физическими лицами на сумму свыше 10 тыс. руб. должен быть оформлен в простой письменной форме, в т.ч. распиской, и считается заключенным с момента передачи денег.</text:p>
      <text:p text:style-name="Text_20_body">Долг подлежит возврату в указанный в договоре срок и считается исполненным в момент передачи денег тому, кто их дал или зачисления на его счет в банке.</text:p>
      <text:p text:style-name="Text_20_body">Если срок возврата договором не установлен, долг подлежит возврату в течение 30 дней со дня предъявления требования об этом.</text:p>
      <text:p text:style-name="Text_20_body">При невозврате суммы в срок защита прав осуществляется в судебном порядке.</text:p>
      <text:p text:style-name="Text_20_body">За уклонение от возврата займодавец вправе требовать уплаты процентов на сумму долга в размере, определяемом ключевой ставкой Банка России, действовавшей в соответствующие периоды (решения о размере названной ставки размещены на официальном сайте Банка России).</text:p>
      <text:p text:style-name="Text_20_body">Эти правила применяются, если иной размер процентов не установлен законом или договором.</text:p>
      <text:p text:style-name="Text_20_body">За взысканием долга, размер которого не превышает 50 тыс. руб., следует обращаться к мировому судье, если сумма больше – в районный суд по месту жительства должника.</text:p>
      <text:p text:style-name="Text_20_body">Несоблюдение простой письменной формы лишает стороны права в случае спора ссылаться в подтверждение сделки и ее условий на свидетельские показания, но не лишает права приводить письменные и другие доказательства, свидетельствующие о признании долга, сроков и условий его возврата.</text:p>
      <text:p text:style-name="Text_20_body">За рассмотрение дела судом уплачивается государственная пошлина, размер которой установлен ст. 333.19 части 2 Налогового кодекса РФ.</text:p>
      <text:p text:style-name="Text_20_body"><text:line-break/></text:p>
      <text:p text:style-name="Text_20_body">Адрес страницы: <text:a xlink:type="simple" xlink:href="http://zelao.mos.ru/the-rule-of-law/the-prosecutor-explains/detail/10064937.html" office:name=""><text:span text:style-name="Definition">http://zelao.mos.ru/the-rule-of-law/the-prosecutor-explains/detail/1006493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9:41:17Z</meta:creation-date>
    <dc:date>2023-05-15T09:41:17Z</dc:date>
  </office:meta>
</office:document-meta>
</file>