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жет-ли-работодатель-взыскать-ущерб-причиненный-в-результате-совершенного-работником-административного-правонарушения-в-процессе-выполнения-служебных-обязанностей"/>Может ли работодатель взыскать ущерб, причиненный в результате совершенного работником административного правонарушения в процессе выполнения служебных обязанностей<text:bookmark-end text:name="может-ли-работодатель-взыскать-ущерб-причиненный-в-результате-совершенного-работником-административного-правонарушения-в-процессе-выполнения-служебных-обязанностей"/></text:h>
      <text:p text:style-name="First_20_paragraph">28.06.2021</text:p>
      <text:p text:style-name="Text_20_body">Разъясняет прокурор Зеленоградского административного округа г. Москвы В.А. Родин</text:p>
      <text:p text:style-name="Text_20_body">По общему правилу работник обязан возместить работодателю причиненный <text:a xlink:type="simple" xlink:href="consultantplus://offline/ref=83E3A419E102281DFB3953BDBD27755AC2B77B898AFBD57792C1F24CE847B0EA269589A62BAB72A0q6l9I" office:name=""><text:span text:style-name="Definition">ущерб</text:span></text:a> в пределах своего среднего месячного заработка (ст. 241 Трудового кодекса РФ (ТК РФ).</text:p>
      <text:p text:style-name="Text_20_body">Материальная ответственность в полном размере причиненного ущерба возлагается на работника в случаях, специально предусмотренных Трудовым кодексом РФ или иными федеральными законами, например, Федеральным законом «О связи».</text:p>
      <text:p text:style-name="Text_20_body">В частности, материальная ответственность в полном размере может быть возложена на работника при наличии его вины в причинении ущерба в результате административного правонарушения, если таковой установлен соответствующим государственным органом, обладающим административной юрисдикцией (ст. 243 ТК РФ).</text:p>
      <text:p text:style-name="Text_20_body">Основанием привлечения к ответственности будет являться постановление уполномоченного органа <text:a xlink:type="simple" xlink:href="consultantplus://offline/ref=38D79D667FFB67019267387F25390FA8DB4198FEFAFC5CDE1D73962D61A9D5925D0EA0F8F888FB22rEN9H" office:name=""><text:span text:style-name="Definition">о назначении</text:span></text:a> в отношении работника административного наказания или о <text:a xlink:type="simple" xlink:href="consultantplus://offline/ref=38D79D667FFB67019267387F25390FA8DB4198FEFAFC5CDE1D73962D61A9D5925D0EA0F8F888FB22rEN8H" office:name=""><text:span text:style-name="Definition">прекращении</text:span></text:a> производства по делу об административном правонарушении в связи с его малозначительностью, как документ, подтверждающий вину.</text:p>
      <text:p text:style-name="Text_20_body">Например, водитель автомобиля предприятия стал виновником ДТП, за что постановлением начальника ГИБДД привлечен к административной ответственности. В аварии пострадал и управляемый им автомобиль, который впоследствии был восстановлен за счет средств предприятия. Сумма восстановительного ремонта и есть тот ущерб, который может быть взыскан с водителя.</text:p>
      <text:p text:style-name="Text_20_body">Неполученные доходы (упущенная выгода) по закону взысканию с работника не подлежат.</text:p>
      <text:p text:style-name="Text_20_body">Если работник не привлечен к административной ответственности, однако имеется его вина, то работодатель по результатам служебной проверки вправе взыскать причиненный ущерб в пределах среднего месячного заработка, о чем не позднее месяца со дня окончательного установления размера ущерба должно быть издано распоряжение.</text:p>
      <text:p text:style-name="Text_20_body">В случае истечения месячного срока или отказа работника добровольно погасить ущерб, спор может быть разрешен в судебном порядке (ст. 248 ТК РФ). При этом срок давности на обращение за судебной защитой для работодателя составляет 1 год со дня обнаружения ущерба (ст. 392 ТК РФ).</text:p>
      <text:p text:style-name="Text_20_body">Законом работодателю предоставлено право отказа от взыскания ущерба с работника (ст. 240 ТК РФ).</text:p>
      <text:p text:style-name="Text_20_body">При необходимости действия работодателя могут быть обжалованы в Государственную инспекцию труда г. Москвы или оспорены в суде в 3-х месячный срок с момента нарушения прав.</text:p>
      <text:p text:style-name="Text_20_body"><text:line-break/></text:p>
      <text:p text:style-name="Text_20_body">Адрес страницы: <text:a xlink:type="simple" xlink:href="http://zelao.mos.ru/the-rule-of-law/the-prosecutor-explains/detail/10064949.html" office:name=""><text:span text:style-name="Definition">http://zelao.mos.ru/the-rule-of-law/the-prosecutor-explains/detail/10064949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5T08:10:20Z</meta:creation-date>
    <dc:date>2023-05-15T08:10:20Z</dc:date>
  </office:meta>
</office:document-meta>
</file>