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корбление-представителя-власти-наказуемо"/>Оскорбление представителя власти наказуемо<text:bookmark-end text:name="оскорбление-представителя-власти-наказуемо"/></text:h>
      <text:p text:style-name="First_20_paragraph">28.06.2021</text:p>
      <text:p text:style-name="Text_20_body">Разъясняет прокурор Зеленоградского административного округа г. Москвы В.А. Родин</text:p>
      <text:p text:style-name="Text_20_body">Представителем власти признается должностное лицо правоохранительного или контролирующего органа, а также иное должностное лицо, наделенное в установленном законом порядке распорядительными полномочиями в отношении лиц, не находящихся от него в служебной зависимости.</text:p>
      <text:p text:style-name="Text_20_body">Публичное оскорбление представителя власти при исполнении им своих должностных обязанностей или в связи с их исполнением (ст. 319 Уголовного кодекса РФ), является преступлением.</text:p>
      <text:p text:style-name="Text_20_body">Общественная опасность оскорбления представителя власти состоит в том, что данное преступление подрывает авторитет органов управления, затрагивает их честь и достоинство, тем самым внося дезорганизацию в работу органов управления. Преступным является осуществление указанного в период исполнения представителем власти своих должностных обязанностей или в связи с их исполнением.</text:p>
      <text:p text:style-name="Text_20_body">Оскорбление представляет собой унижение чести и достоинства другого лица, выраженное в неприличной форме. Под честью понимается общественная оценка личности, относящаяся к ее моральным, нравственным, духовным, социальным качествам. Достоинство - это внутренняя самооценка личности с позиции своей значимости в обществе, конкретном коллективе, самооценка своих умственных, деловых, моральных качеств. Оскорбление может быть осуществлено любыми способами: словесно, жестами, письменно и т.д.</text:p>
      <text:p text:style-name="Text_20_body">Применение насилия либо угроза применения насилия в отношении представителя власти или его близких в связи с исполнением им своих должностных обязанностей – уголовно наказуемое деяние, предусмотренное ст. 318 Уголовного кодекса РФ. Угрозой применения насилия признаются высказывания или иные действия, выражающие реальные намерения его применить.</text:p>
      <text:p text:style-name="Text_20_body">Наказанию за эти преступления подлежит вменяемое лицо, достигшее 16 лет. Виновному лицу в зависимости от тяжести совершенного грозит привлечение к уголовной ответственности в виде штрафа вплоть до лишения свободы на срок до 10 лет.</text:p>
      <text:p text:style-name="Text_20_body"><text:line-break/></text:p>
      <text:p text:style-name="Text_20_body">Адрес страницы: <text:a xlink:type="simple" xlink:href="http://zelao.mos.ru/the-rule-of-law/the-prosecutor-explains/detail/10064959.html" office:name=""><text:span text:style-name="Definition">http://zelao.mos.ru/the-rule-of-law/the-prosecutor-explains/detail/10064959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06:18:47Z</meta:creation-date>
    <dc:date>2023-05-15T06:18:47Z</dc:date>
  </office:meta>
</office:document-meta>
</file>