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ответственность-за-воспрепятствование-предпринимательской-деятельности"/>Ответственность за воспрепятствование предпринимательской деятельности<text:bookmark-end text:name="ответственность-за-воспрепятствование-предпринимательской-деятельности"/></text:h>
      <text:p text:style-name="First_20_paragraph">28.06.2021</text:p>
      <text:p text:style-name="Text_20_body">Разъясняет прокурор Зеленоградского административного округа г. Москвы В.А. Родин</text:p>
      <text:p text:style-name="Text_20_body">За воспрепятствование законной предпринимательской деятельности установлена уголовная ответственность (ст. 169 Уголовного кодекса РФ), максимальное наказание по которой - 3 года лишения свободы.</text:p>
      <text:p text:style-name="Text_20_body">Законной является любая самостоятельная, осуществляемая на свой страх и риск предпринимательская деятельность, направленная на систематическое получение прибыли от пользования имуществом, продажи товаров, выполнения работ или оказания услуг лицами, зарегистрированными в этом качестве в установленном законом порядке.</text:p>
      <text:p text:style-name="Text_20_body">Уголовная ответственность может наступить за следующие действия:</text:p>
      <text:p text:style-name="Text_20_body">1. Неправомерный отказ в государственной регистрации индивидуального предпринимателя (ИП) или юридического лица (ЮЛ) либо уклонение от их регистрации, например, непринятие пакета документов, отказ внести ИП или ЮЛ в регистрационный реестр, невыдачу регистрационного свидетельства и другие действия.</text:p>
      <text:p text:style-name="Text_20_body">Отказ в регистрации является законным только в случае непредоставления необходимых для этого документов или предоставления их в ненадлежащий регистрирующий орган.</text:p>
      <text:p text:style-name="Text_20_body">2. Неправомерный отказ в выдаче специального разрешения (лицензии) на право осуществления определенной деятельности либо уклонение от его выдачи.</text:p>
      <text:p text:style-name="Text_20_body">По закону отказ возможен, если документы соискателя лицензии содержат недостоверную или искаженную информацию; принадлежащие ему лицензии или используемые объекты не соответствуют лицензионным требованиям и условиям, необходимым для ее осуществления.</text:p>
      <text:p text:style-name="Text_20_body">3. Ограничение прав и законных интересов ИП или ЮЛ, под которым понимается лишение их возможности в той или иной степени действовать в полном объеме своих прав и полномочий.</text:p>
      <text:p text:style-name="Text_20_body">4. Ограничение самостоятельности либо иное незаконное вмешательство в деятельность ИП или ЮЛ.</text:p>
      <text:p text:style-name="Text_20_body">К ответственности могут быть привлечены только должностные лица, осуществляющие функции <text:a xlink:type="simple" xlink:href="consultantplus://offline/ref=13C003DC17A5496C7216AE29E351955161B3AA7709B158C6EEDAAF571D90C3CB360E401548A49FB6k3M" office:name=""><text:span text:style-name="Definition">представителя власти</text:span></text:a> либо выполняющие <text:a xlink:type="simple" xlink:href="consultantplus://offline/ref=13C003DC17A5496C7216AE29E351955161B3AA7709B158C6EEDAAF571D90C3CB360E401548A49FB6kCM" office:name=""><text:span text:style-name="Definition">организационно-распорядительные</text:span></text:a>, <text:a xlink:type="simple" xlink:href="consultantplus://offline/ref=13C003DC17A5496C7216AE29E351955161B3AA7709B158C6EEDAAF571D90C3CB360E401548A49EB6k4M" office:name=""><text:span text:style-name="Definition">административно-хозяйственные</text:span></text:a> функции в государственных органах, органах местного самоуправления, государственных и муниципальных учреждениях, корпорациях, компаниях, унитарных предприятиях, акционерных обществах, контрольный пакет акций которых принадлежит Российской Федерации, субъектам Российской Федерации или муниципальным образованиям, а также в Вооруженных Силах РФ.</text:p>
      <text:p text:style-name="Text_20_body">Следствие по ст. 169 УК РФ отнесено к компетенции следователей органов внутренних дел РФ.</text:p>
      <text:p text:style-name="Text_20_body">Заявление о фактах воспрепятствования законной предпринимательской деятельности следует подавать в отдел внутренних дел по месту совершения незаконных действий.</text:p>
      <text:p text:style-name="Text_20_body"><text:line-break/></text:p>
      <text:p text:style-name="Text_20_body">Адрес страницы: <text:a xlink:type="simple" xlink:href="http://zelao.mos.ru/the-rule-of-law/the-prosecutor-explains/detail/10064960.html" office:name=""><text:span text:style-name="Definition">http://zelao.mos.ru/the-rule-of-law/the-prosecutor-explains/detail/10064960.html</text:span></text:a></text:p>
      <text:p text:style-name="Text_20_body"><text:a xlink:type="simple" xlink:href="http://zelao.mos.ru" office:name=""><text:span text:style-name="Definition">Префектура Зеленоградск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30T19:15:16Z</meta:creation-date>
    <dc:date>2023-05-30T19:15:16Z</dc:date>
  </office:meta>
</office:document-meta>
</file>