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гроза-убийством---это-преступление"/>Угроза убийством - это преступление<text:bookmark-end text:name="угроза-убийством---это-преступление"/></text:h>
      <text:p text:style-name="First_20_paragraph">28.06.2021</text:p>
      <text:p text:style-name="Text_20_body">Разъясняет прокурор Зеленоградского административного округа г. Москвы В.А. Родин</text:p>
      <text:p text:style-name="Text_20_body">Статьей 119 Уголовного кодекса РФ предусмотрена ответственность за угрозу убийством или причинение тяжкого вреда здоровью. Угроза убийством может быть выражена в любой форме. Отсутствие словесных угроз не исключает уголовной ответственности.</text:p>
      <text:p text:style-name="Text_20_body">Вред, причиненный здоровью человека, определяется в зависимости от степени его тяжести в соответствии с медицинскими критериями определения степени тяжести вреда, причиненного здоровью человека, утверждаемыми Министерством здравоохранения и социального развития Российской Федерации. Тяжкий вред – вред, опасный для жизни человека.</text:p>
      <text:p text:style-name="Text_20_body">Угроза убийством или причинением тяжкого вреда здоровью, если имелись основания опасаться осуществления этой угрозы, наказывается:</text:p>
      <text:p text:style-name="Text_20_body">- обязательными работами на срок до 480 часов,</text:p>
      <text:p text:style-name="Text_20_body">- ограничением свободы либо принудительными работами на срок до 2 лет,</text:p>
      <text:p text:style-name="Text_20_body">- арестом на срок до 6 месяцев,</text:p>
      <text:p text:style-name="Text_20_body">- лишением свободы на срок до 2 лет.</text:p>
      <text:p text:style-name="Text_20_body">За то же деяние, совершенное по мотивам политической, идеологической, расовой, национальной или религиозной ненависти или вражды либо по мотивам ненависти или вражды в отношении какой-либо социальной группы, а равно в отношении лица или его близких в связи с осуществлением данным лицом служебной деятельности или выполнением общественного долга, предусмотрено более суровое наказание, вплоть до лишения свободы на срок до 5 лет с возможным лишением права занимать определенные должности или заниматься определенной деятельностью на срок до 3 лет.</text:p>
      <text:p text:style-name="Text_20_body">Под осуществлением служебной деятельности следует понимать действия лица, входящие в круг его обязанностей, вытекающих из трудового договора с государственными, муниципальными, частными и иными зарегистрированными в установленном порядке предприятиями и организациями независимо от формы собственности, с предпринимателями, деятельность которых не противоречит действующему законодательству.</text:p>
      <text:p text:style-name="Text_20_body">Под выполнением общественного долга понимается осуществление гражданином как специально возложенных на него обязанностей в интересах общества или законных интересах отдельных лиц, так и совершение других общественно полезных действий (пресечение правонарушений, сообщение органам власти о совершенном или готовящемся преступлении либо о местонахождении лица, разыскиваемого в связи с совершением им правонарушений, дача свидетелем или потерпевшим показаний, изобличающих лицо в совершении преступления, и др.).</text:p>
      <text:p text:style-name="Text_20_body">К близким потерпевшему лицам, наряду с близкими родственниками, могут относиться иные лица, состоящие с ним в родстве, свойстве (родственники супруга), а также лица, жизнь, здоровье и благополучие которых заведомо для виновного дороги потерпевшему в силу сложившихся личных отношений.</text:p>
      <text:p text:style-name="Text_20_body"><text:line-break/></text:p>
      <text:p text:style-name="Text_20_body">Адрес страницы: <text:a xlink:type="simple" xlink:href="http://zelao.mos.ru/the-rule-of-law/the-prosecutor-explains/detail/10064972.html" office:name=""><text:span text:style-name="Definition">http://zelao.mos.ru/the-rule-of-law/the-prosecutor-explains/detail/10064972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2:00:28Z</meta:creation-date>
    <dc:date>2023-05-15T02:00:28Z</dc:date>
  </office:meta>
</office:document-meta>
</file>