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уголовной-ответственности-за-публичные-призывы-к-осуществлению-экстремистской-деятельности"/>Об уголовной ответственности за публичные призывы к осуществлению экстремистской деятельности<text:bookmark-end text:name="об-уголовной-ответственности-за-публичные-призывы-к-осуществлению-экстремистской-деятельности"/></text:h>
      <text:p text:style-name="First_20_paragraph">25.11.2021</text:p>
      <text:p text:style-name="Text_20_body">Разъясняет прокурор Зеленоградского административного округа г. Москвы В.А. Родин</text:p>
      <text:p text:style-name="Text_20_body">Статьей 280 Уголовного кодекса Российской Федерации предусмотрена уголовная ответственность за публичные призывы к осуществлению экстремистской деятельности.</text:p>
      <text:p text:style-name="Text_20_body">В соответствии со ст. 1 Федерального закона от 25.07.2002 № 114-ФЗ «О противодействии экстремистской деятельности» под экстремистской деятельностью понимается насильственное изменение основ конституционного строя, нарушение территориальной целостности Российской Федерации; публичное оправдание терроризма и иная террористическая деятельность; возбуждение социальной, расовой, национальной или религиозной розни; пропаганда исключительности, превосходства либо неполноценности человека по признаку его социальной, расовой, национальной, религиозной или языковой принадлежности или отношения к религии (нарушение прав, свобод и законных интересов человека по этим признакам).</text:p>
      <text:p text:style-name="Text_20_body">Воспрепятствование осуществлению гражданами их избирательных прав и права на участие в референдуме или нарушение тайны голосования, соединенные с насилием либо угрозой его применения; совершение преступлений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; использование нацистской атрибутики или символики, либо атрибутики или символики, сходных с нацистской атрибутикой или символикой до степени смешения, либо атрибутики или символики экстремистских организаций, за исключением случаев использования нацистской атрибутики или символики, либо атрибутики или символики, сходных с нацистской атрибутикой или символикой до степени смешения, либо атрибутики или символики экстремистских организаций, при которых формируется негативное отношение к идеологии нацизма и экстремизма и отсутствуют признаки пропаганды или оправдания нацистской и экстремистской идеологии также отнесены к экстремисткой деятельности.</text:p>
      <text:p text:style-name="Text_20_body">В это понятие включены публичные призывы к осуществлению указанных деяний либо массовое распространение заведомо экстремистских материалов, их изготовление или хранение в целях массового распространения; финансирование указанных деяний либо иное содействие в их организации, подготовке и осуществлении, в том числе путем предоставления учебной, полиграфической и материально-технической базы, телефонной и иных видов связи или оказания информационных услуг и др.</text:p>
      <text:p text:style-name="Text_20_body">За совершение публичных призывов к осуществлению экстремистской предусмотрено наказание в виде:</text:p>
      <text:p text:style-name="Text_20_body">- штрафа в размере от 100 до 300 тыс. рублей или иного дохода за период от одного года до двух лет,</text:p>
      <text:p text:style-name="Text_20_body">- принудительных работ на срок до трех лет,</text:p>
      <text:p text:style-name="Text_20_body">- ареста на срок от четырех до шести месяцев,</text:p>
      <text:p text:style-name="Text_20_body">- лишения свободы на срок до 4 лет с лишением права занимать определенные должности или заниматься определенной деятельностью.</text:p>
      <text:p text:style-name="Text_20_body">Совершение преступления с использованием средств массовой информации либо информационно-телекоммуникационных сетей, в том числе «Интернет», влечет более суровое наказание. К виновному могут быть применены принудительные работы на срок до 5 лет с лишением права занимать определенные должности или заниматься определенной деятельностью на срок до трех лет, а также лишением свободы на срок до 5 лет с лишением права занимать определенные должности или заниматься определенной деятельностью сроком до 3 лет.</text:p>
      <text:p text:style-name="Text_20_body">.         </text:p>
      <text:p text:style-name="Text_20_body"><text:line-break/></text:p>
      <text:p text:style-name="Text_20_body">Адрес страницы: <text:a xlink:type="simple" xlink:href="http://zelao.mos.ru/the-rule-of-law/the-prosecutor-explains/detail/10425274.html" office:name=""><text:span text:style-name="Definition">http://zelao.mos.ru/the-rule-of-law/the-prosecutor-explains/detail/1042527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6:18:02Z</meta:creation-date>
    <dc:date>2023-05-17T16:18:02Z</dc:date>
  </office:meta>
</office:document-meta>
</file>