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законные-приобретение-передача-сбыт-хранение-перевозка-пересылка-или-ношение-крупнокалиберного-огнестрельного-оружия-является-преступлением"/>Незаконные приобретение, передача, сбыт, хранение, перевозка, пересылка или ношение крупнокалиберного огнестрельного оружия является преступлением<text:bookmark-end text:name="незаконные-приобретение-передача-сбыт-хранение-перевозка-пересылка-или-ношение-крупнокалиберного-огнестрельного-оружия-является-преступлением"/></text:h>
      <text:p text:style-name="First_20_paragraph">25.11.2021</text:p>
      <text:p text:style-name="Text_20_body">Разъясняет прокурор Зеленоградского административного округа г. Москвы В.А. Родин</text:p>
      <text:p text:style-name="Text_20_body">Статья 222.2 Уголовного Кодекса Российской Федерации предусматривает уголовную ответственность за незаконные приобретение, передачу, сбыт, хранение, перевозку, пересылку или ношение крупнокалиберного огнестрельного оружия, его основных частей и боеприпасов к нему. Под крупнокалиберным огнестрельным оружием понимается огнестрельное оружие (за исключением гражданского огнестрельного оружия и служебного огнестрельного оружия) калибра от 20 мм и более.</text:p>
      <text:p text:style-name="Text_20_body">Под незаконным ношением огнестрельного оружия, его основных частей, боеприпасов, взрывчатых веществ или взрывных устройств следует понимать нахождение их в одежде или непосредственно на теле виновного, а равно переноску в сумке, портфеле и т.п. предметах.</text:p>
      <text:p text:style-name="Text_20_body">Незаконное хранение огнестрельного оружия, его основных частей, боеприпасов, взрывчатых веществ или взрывных устройств – это сокрытие указанных предметов в помещениях, тайниках, а также в иных местах, обеспечивающих их сохранность, незаконная перевозка – их перемещение на любом виде транспорта, незаконное приобретение – их покупка, получение в дар или в уплату долга, в обмен на товары и вещи, присвоение найденного и т.п.</text:p>
      <text:p text:style-name="Text_20_body">Незаконный сбыт указанных предметов - это безвозвратное (в отличие от незаконной передачи) отчуждение другому лицу в результате совершения какой-либо противоправной сделки (возмездной или безвозмездной), т.е. продажу, дарение, обмен и т.п.</text:p>
      <text:p text:style-name="Text_20_body">Статья 222.2 УК РФ предусматривает наказание вплоть до 15 лет лишения свободы. Вместе с тем, лицо, добровольно сдавшее предметы, указанные в настоящей статье Уголовного кодекса Российской Федерации, освобождается от уголовной ответственности.</text:p>
      <text:p text:style-name="Text_20_body">.         </text:p>
      <text:p text:style-name="Text_20_body"><text:line-break/></text:p>
      <text:p text:style-name="Text_20_body">Адрес страницы: <text:a xlink:type="simple" xlink:href="http://zelao.mos.ru/the-rule-of-law/the-prosecutor-explains/detail/10425277.html" office:name=""><text:span text:style-name="Definition">http://zelao.mos.ru/the-rule-of-law/the-prosecutor-explains/detail/1042527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59Z</meta:creation-date>
    <dc:date>2023-05-30T19:14:59Z</dc:date>
  </office:meta>
</office:document-meta>
</file>