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ина-и-ее-влияние-на-квалификацию-преступлений"/>Вина и ее влияние на квалификацию преступлений<text:bookmark-end text:name="вина-и-ее-влияние-на-квалификацию-преступлений"/></text:h>
      <text:p text:style-name="First_20_paragraph">05.12.2021</text:p>
      <text:p text:style-name="Text_20_body">Разъясняет прокурор Зеленоградского административного округа г. Москвы В.А. Родин</text:p>
      <text:p text:style-name="Text_20_body">Содержание субъективной стороны преступления раскрывается с помощью признаком: вина (обязательно), мотив и цель (факультативно).</text:p>
      <text:p text:style-name="Text_20_body">Вина – психическое отношение лица к совершенному им общественно опасному деянию, предусмотренному уголовным законом, и его последствиям (психологическая теория вины).</text:p>
      <text:p text:style-name="Text_20_body">Вина как обязательный признак оказывает наибольшее влияние на квалификацию.</text:p>
      <text:p text:style-name="Text_20_body">Уголовный закон содержит ряд парных составов преступлений, полностью совпадающих по объективным признакам, ответственность за которые дифференцируется в зависимости от того, а какой формой вины совершено деяние (ст. 105 УК РФ – убийство; ст. 109 УК РФ – причинение смерти по неосторожности).</text:p>
      <text:p text:style-name="Text_20_body">Чаще всего форма вины указывается в диспозиции, однако есть ряд составов, где нет указания на форму вины. В соответствии с ч. 2 ст. 24 УК РФ деяние, совершенное только по неосторожности, признается преступлением лишь в случаях, когда это специально предусмотре</text:p>
      <text:p text:style-name="Text_20_body">Особенной части УК РФ.</text:p>
      <text:p text:style-name="Text_20_body">Однако, отсутствие указания на неосторожность в диспозиции еще не означает того, что преступление может быть совершено с любой формой вины =&gt; необходимо обратиться к толкованию закона.</text:p>
      <text:p text:style-name="Text_20_body">О возможности совершения преступления лишь с умышленной формой вины свидетельствуют следующие обстоятельства:</text:p>
      <text:p text:style-name="Text_20_body">1) состав сформулирован как формальный или усеченный.</text:p>
      <text:p text:style-name="Text_20_body">2) содержится указание на цель или мотив совершения преступления.</text:p>
      <text:p text:style-name="Text_20_body">3) указание на заведомость действий.</text:p>
      <text:p text:style-name="Text_20_body">4) сам характер преступления (изнасилование, дача взятки), способ совершения (обман, злоупотребление доверием), характер используемых терминов (самоуправство, самовольное оставление части).</text:p>
      <text:p text:style-name="Text_20_body">5) преступления с двумя формами вины в соответствии со ст. 27 УК РФ в целом признаются умышленными.</text:p>
      <text:p text:style-name="Text_20_body">Уголовный закон не содержит никаких оснований для различной квалификации оконченного преступления в зависимости от того, совершено оно с прямым или косвенным умыслом. Вид умысла может оказывать влияние только на квалификацию неоконченных преступлений. </text:p>
      <text:p text:style-name="Text_20_body"><text:line-break/></text:p>
      <text:p text:style-name="Text_20_body">Адрес страницы: <text:a xlink:type="simple" xlink:href="http://zelao.mos.ru/the-rule-of-law/the-prosecutor-explains/detail/10446740.html" office:name=""><text:span text:style-name="Definition">http://zelao.mos.ru/the-rule-of-law/the-prosecutor-explains/detail/10446740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14:58Z</meta:creation-date>
    <dc:date>2023-05-30T19:14:58Z</dc:date>
  </office:meta>
</office:document-meta>
</file>