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зменения-в-процедуре-обжалования-штрафа-за-нарушения-пдд"/>Изменения в процедуре обжалования штрафа за нарушения пдд<text:bookmark-end text:name="изменения-в-процедуре-обжалования-штрафа-за-нарушения-пдд"/></text:h>
      <text:p text:style-name="First_20_paragraph">05.12.2021</text:p>
      <text:p text:style-name="Text_20_body">Разъясняет прокурор Зеленоградского административного округа г. Москвы В.А. Родин</text:p>
      <text:p text:style-name="Text_20_body">С 01.09.2021 вступили в силу изменения в Кодекс Российской Федерации об административных правонарушениях, связанные с порядком обжалования постановлений об административных правонарушениях, зафиксированных в автоматическом режиме.</text:p>
      <text:p text:style-name="Text_20_body">До названной даты жалоба на постановление по делу об административном правонарушении зафиксированным специальными техническими средствами, имеющими функции фото- и киносъемки, видеозаписи, или средствами фото- и киносъемки, видеозаписи могла быть подана непосредственно в суд, вышестоящий орган, вышестоящему должностному лицу, уполномоченным ее рассматривать.</text:p>
      <text:p text:style-name="Text_20_body">С 01.09.2021 это можно сделать в форме электронного документа с использованием Единого портала государственных и муниципальных услуг либо посредством заполнения формы, размещенной на официальном сайте суда, уполномоченного рассматривать жалобу, в сети «Интернет».</text:p>
      <text:p text:style-name="Text_20_body"><text:line-break/></text:p>
      <text:p text:style-name="Text_20_body">Адрес страницы: <text:a xlink:type="simple" xlink:href="http://zelao.mos.ru/the-rule-of-law/the-prosecutor-explains/detail/10446744.html" office:name=""><text:span text:style-name="Definition">http://zelao.mos.ru/the-rule-of-law/the-prosecutor-explains/detail/10446744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9:14:52Z</meta:creation-date>
    <dc:date>2023-05-30T19:14:52Z</dc:date>
  </office:meta>
</office:document-meta>
</file>