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жет-ли-представитель-школы-являться-одновременно-страховым-агентом-и-понуждать-родителей-к-заключению-договора-по-страхованию-детей"/>Может ли представитель школы являться одновременно страховым агентом и понуждать родителей к заключению договора по страхованию детей<text:bookmark-end text:name="может-ли-представитель-школы-являться-одновременно-страховым-агентом-и-понуждать-родителей-к-заключению-договора-по-страхованию-детей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В соответствии с Законом «Об организации страхового дела в Российской Федерации» страховыми агентами могут быть как юридические, так и физические лица, в том числе, зарегистрированные в качестве индивидуальных предпринимателей, которые на основании заключенного гражданско-правового договора представляют интересы страховщика.</text:p>
      <text:p text:style-name="Text_20_body">Из чего следует, что педагог или иной работник школы, как физическое лицо, в случае заключения договора со страховщиком могут являться также и страховыми агентами.</text:p>
      <text:p text:style-name="Text_20_body">Действующим законодательством предусмотрены случаи обязательного и добровольного страхования.</text:p>
      <text:p text:style-name="Text_20_body">Страхование от несчастных случаев учащихся в период проведения выездных экскурсий к обязательному страхованию не относится, соответственно понуждение к заключению таких договоров является незаконным.</text:p>
      <text:p text:style-name="Text_20_body">Действия работников школы могут быть обжалованы директору образовательной организации, а также посредством обращения к страховщику или в суд.</text:p>
      <text:p text:style-name="Text_20_body"><text:line-break/></text:p>
      <text:p text:style-name="Text_20_body">Адрес страницы: <text:a xlink:type="simple" xlink:href="http://zelao.mos.ru/the-rule-of-law/the-prosecutor-explains/detail/10446749.html" office:name=""><text:span text:style-name="Definition">http://zelao.mos.ru/the-rule-of-law/the-prosecutor-explains/detail/1044674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46Z</meta:creation-date>
    <dc:date>2023-05-30T19:14:46Z</dc:date>
  </office:meta>
</office:document-meta>
</file>