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еприкосновенность-жилища"/>Неприкосновенность жилища<text:bookmark-end text:name="неприкосновенность-жилища"/></text:h>
      <text:p text:style-name="First_20_paragraph">05.12.2021</text:p>
      <text:p text:style-name="Text_20_body">Разъясняет прокурор Зеленоградского административного округа г. Москвы В.А. Родин</text:p>
      <text:p text:style-name="Text_20_body">Право граждан на неприкосновенность жилища закреплено в статье 25 Конституции Российской Федерации. Никто не вправе проникать в жилище против воли проживающих в нем лиц иначе как в случаях, установленных федеральным законом, или на основании судебного решения.</text:p>
      <text:p text:style-name="Text_20_body">Под жилищем закон понимает: индивидуальный жилой дом с входящими в него жилыми и нежилыми помещениями; жилое помещение независимо от формы собственности, входящее в жилищный фонд и пригодное для постоянного или временного проживания; иное помещение или строение, не входящие в жилищный фонд, но предназначенные для временного проживания. Уголовным кодексом Российской Федерации за нарушение конституционного права на неприкосновенность жилища предусмотрена ответственность.</text:p>
      <text:p text:style-name="Text_20_body">Часть 1 ст. 139 УК РФ предусматривает ответственность за незаконное проникновение в жилище, совершенное против воли проживающего в нем лица в виде штрафа до 40000 рублей или иного дохода, осужденного за период до трех месяцев, либо обязательными работами на срок до 360 часов, либо исправительными работами на срок до одного года, либо арестом на срок до трех месяцев. В случае, если Вы обнаружили, что в его дом или квартиру, дачу проникли, необходимо обратиться в правоохранительные органы (полицию или следственный комитет по месту жительства). Если Вы сообщили о происшествии по телефону, уточните у дежурного сотрудника номер регистрации Вашего заявления (сообщения) в книге учета сообщений о преступлениях, для того, чтобы в дальнейшем узнать результат рассмотрения. Если заявление о преступлении написано в дежурной части правоохранительного органа Вам должны выдать талон-уведомление. Срок рассмотрения заявления о преступлении составляет 3 суток. Указанный срок может быть продлен до 10, а затем и до 30 суток в силу обстоятельств, указанных в законе. По итогам проведенной проверки правоохранительные органы обязаны письменно уведомить заявителя о принятом процессуальном решении и разъяснить порядок обжалования данного решения.</text:p>
      <text:p text:style-name="Text_20_body"><text:line-break/></text:p>
      <text:p text:style-name="Text_20_body">Адрес страницы: <text:a xlink:type="simple" xlink:href="http://zelao.mos.ru/the-rule-of-law/the-prosecutor-explains/detail/10446753.html" office:name=""><text:span text:style-name="Definition">http://zelao.mos.ru/the-rule-of-law/the-prosecutor-explains/detail/10446753.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19:14:41Z</meta:creation-date>
    <dc:date>2023-05-30T19:14:41Z</dc:date>
  </office:meta>
</office:document-meta>
</file>