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ветственность-за-перевод-иностранных-денег-без-открытия-банковского-счета"/>Ответственность за перевод иностранных денег без открытия банковского счета<text:bookmark-end text:name="ответственность-за-перевод-иностранных-денег-без-открытия-банковского-счета"/></text:h>
      <text:p text:style-name="First_20_paragraph">05.12.2021</text:p>
      <text:p text:style-name="Text_20_body">Разъясняет прокурор Зеленоградского административного округа г. Москвы В.А. Родин</text:p>
      <text:p text:style-name="Text_20_body">С 01.10 2021 виновные в нарушении валютного законодательства при переводе иностранных электронных денег без открытия банковского счета будут привлекаться к административной ответственности по ст. 15.25 Кодекса об административных правонарушениях РФ.</text:p>
      <text:p text:style-name="Text_20_body">Названной статьей дополнительно установлена ответственность за перевод денежных средств без открытия банковского счета с использованием электронных средств платежа, предоставленных иностранными поставщиками платежных услуг, в виде штрафа на индивидуальных предпринимателей и юридических лиц в размере от 75 до 100% суммы незаконной операции.</text:p>
      <text:p text:style-name="Text_20_body">Также введена ответственность за непредставление резидентом в налоговый орган отчета о переводах денежных средств подобным образом, если его представление является обязательным, в виде штрафа или взыскания 20-40% зачисленной суммы.</text:p>
      <text:p text:style-name="Text_20_body">Кроме того установлена ответственность за несоблюдение сроков и порядка предоставления уведомлений и отчетов о таких переводах в налоговый орган, если сумма операций за отчетный год превышает 600 тыс. руб.</text:p>
      <text:p text:style-name="Text_20_body">Правом составления протоколов о названных административных правонарушениях наделены должностные лица налоговой и таможенной службы, агенты валютного контроля.</text:p>
      <text:p text:style-name="Text_20_body"><text:line-break/></text:p>
      <text:p text:style-name="Text_20_body">Адрес страницы: <text:a xlink:type="simple" xlink:href="http://zelao.mos.ru/the-rule-of-law/the-prosecutor-explains/detail/10446756.html" office:name=""><text:span text:style-name="Definition">http://zelao.mos.ru/the-rule-of-law/the-prosecutor-explains/detail/10446756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9:14:37Z</meta:creation-date>
    <dc:date>2023-05-30T19:14:37Z</dc:date>
  </office:meta>
</office:document-meta>
</file>