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тказ-от-прохождения-медицинского-освидетельствования"/>Отказ от прохождения медицинского освидетельствования<text:bookmark-end text:name="отказ-от-прохождения-медицинского-освидетельствования"/></text:h>
      <text:p text:style-name="First_20_paragraph">05.12.2021</text:p>
      <text:p text:style-name="Text_20_body">Разъясняет прокурор Зеленоградского административного округа г. Москвы В.А. Родин</text:p>
      <text:p text:style-name="Text_20_body">Невыполнение водителем транспортного средства законного требования уполномоченного должностного лица о прохождении медицинского освидетельствования на состояние опьянения образует состав административного правонарушения, предусмотренного ст. 12.26 Кодекса об административных правонарушениях Российской Федерации.</text:p>
      <text:p text:style-name="Text_20_body">За совершение указанного правонарушения гражданин может быть подвергнут административному штрафу в размере тридцати тысяч рублей с лишением права управления транспортными средствами на срок от полутора до двух лет.</text:p>
      <text:p text:style-name="Text_20_body">При этом, если в течение года с момента исполнения наказания по статье 12.26 КоАП РФ гражданин повторно управлял авто в нетрезвом виде либо отказался от прохождения освидетельствования на состояние опьянения, то это образует состав преступления, предусмотренного статьей 264.1 Уголовного кодекса Российской Федерации, за которое предусмотрена ответственность вплоть до лишения свободы на срок до двух лет с лишением права занимать определенные должности или заниматься определенной деятельностью на срок до трех лет. Данные положения применяются независимо от факта наличия состояния опьянения.</text:p>
      <text:p text:style-name="Text_20_body"><text:line-break/></text:p>
      <text:p text:style-name="Text_20_body">Адрес страницы: <text:a xlink:type="simple" xlink:href="http://zelao.mos.ru/the-rule-of-law/the-prosecutor-explains/detail/10446760.html" office:name=""><text:span text:style-name="Definition">http://zelao.mos.ru/the-rule-of-law/the-prosecutor-explains/detail/10446760.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19:14:34Z</meta:creation-date>
    <dc:date>2023-05-30T19:14:34Z</dc:date>
  </office:meta>
</office:document-meta>
</file>