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авила-поведении-при-работе-с-банковской-картой.-участились-случаи-мошенничества."/>Правила поведении при работе с банковской картой. Участились случаи мошенничества.<text:bookmark-end text:name="правила-поведении-при-работе-с-банковской-картой.-участились-случаи-мошенничества."/></text:h>
      <text:p text:style-name="First_20_paragraph">05.12.2021</text:p>
      <text:p text:style-name="Text_20_body">Разъясняет прокурор Зеленоградского административного округа г. Москвы В.А. Родин</text:p>
      <text:p text:style-name="Text_20_body">1. Исключите передачу ПИН-кода и CVV-кода посторонним лицам, в противном случае любые операции, совершенные с их использованием будут считаться выполненными держателем карты и не могут быть опротестованы.</text:p>
      <text:p text:style-name="Text_20_body">2. Пользуйтесь банкоматом, установленным в защищенном месте, например, в государственном учреждении, офисе банка, крупном торговом центре.</text:p>
      <text:p text:style-name="Text_20_body">Перед использованием осмотрите банкомат и убедитесь, что все операции, совершаемые предыдущим клиентом, завершены; на клавиатуре и в месте приема карт нет дополнительных устройств; обращайте внимание на неисправности и повреждения.</text:p>
      <text:p text:style-name="Text_20_body">3. Совершая операции, не прислушивайтесь к советам незнакомцев и не принимайте их помощь. При необходимости обратитесь за помощью к сотруднику банка.</text:p>
      <text:p text:style-name="Text_20_body">4. При оплате услуг картой в сети «Интернет» учитывайте высокую степень вероятности перехода на поддельный сайт, созданный мошенниками для компрометации клиентских данных, включая платежные карточные данные.</text:p>
      <text:p text:style-name="Text_20_body">Пользуйтесь только проверенными сайтами.</text:p>
      <text:p text:style-name="Text_20_body">Внимательно прочитывайте тексты СМС-сообщений с кодами подтверждений. Проверяйте реквизиты операции.</text:p>
      <text:p text:style-name="Text_20_body">5. Чтобы минимизировать возможность хищения денег, при проведении операций в сети «Интернет» оформите виртуальную карту с установленным размером индивидуального лимита, ограничивающего операции для данного вида карты, в том числе с использованием других банковских карт на имя держателя карты.</text:p>
      <text:p text:style-name="Text_20_body">6. В случае смены номера мобильного телефона или его утраты свяжитесь с банком для отключения и блокировки доступа к СМС-банку и заблокируйте сим-карту, обратившись к сотовому оператору.</text:p>
      <text:p text:style-name="Text_20_body">7. При возникновении малейших подозрений в угрозе списания денег со счета мошенниками незамедлительно обратитесь в банк по указанному на обратной стороне банковской карты номеру.</text:p>
      <text:p text:style-name="Text_20_body"><text:line-break/></text:p>
      <text:p text:style-name="Text_20_body">Адрес страницы: <text:a xlink:type="simple" xlink:href="http://zelao.mos.ru/the-rule-of-law/the-prosecutor-explains/detail/10446767.html" office:name=""><text:span text:style-name="Definition">http://zelao.mos.ru/the-rule-of-law/the-prosecutor-explains/detail/1044676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28Z</meta:creation-date>
    <dc:date>2023-05-30T19:14:28Z</dc:date>
  </office:meta>
</office:document-meta>
</file>