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о-на-отпуск-за-свой-счет"/>Право на отпуск за свой счет<text:bookmark-end text:name="право-на-отпуск-за-свой-счет"/></text:h>
      <text:p text:style-name="First_20_paragraph">05.12.2021</text:p>
      <text:p text:style-name="Text_20_body">Разъясняет прокурор Зеленоградского административного округа г. Москвы В.А. Родин</text:p>
      <text:p text:style-name="Text_20_body">Каждый работник, подав работодателю письменное заявление, вправе рассчитывать на предоставление отпуска без сохранения зарплаты (за свой счет) по семейным обстоятельствам или другой уважительной причине. При этом будет он предоставлен или нет, зависит от усмотрения руководителя организации (ст. 128 Трудового кодекса РФ).</text:p>
      <text:p text:style-name="Text_20_body">Законом определен следующий перечень категорий работников, которым работодатель по заявлению обязан предоставить отпуск без содержания:</text:p>
      <text:p text:style-name="Text_20_body">- участники Великой Отечественной войны - до 35 календарных дней в году;</text:p>
      <text:p text:style-name="Text_20_body">- работающие пенсионеры по старости (по возрасту) - до 14 календарных дней в году;</text:p>
      <text:p text:style-name="Text_20_body">- родители и жены (мужья) военнослужащих, сотрудников органов внутренних дел, федеральной противопожарной службы, таможенных органов, сотрудников учреждений и органов уголовно-исполнительной системы, органов принудительного исполнения, погибших или умерших вследствие ранения, контузии или увечья, полученных при исполнении обязанностей военной службы (службы), либо вследствие заболевания, связанного с прохождением военной службы (службы), - до 14 календарных дней в году;</text:p>
      <text:p text:style-name="Text_20_body">- работающие инвалиды - до 60 календарных дней в году;</text:p>
      <text:p text:style-name="Text_20_body">- работники в случаях рождения ребенка, регистрации брака, смерти близких родственников - до 5 календарных дней;</text:p>
      <text:p text:style-name="Text_20_body">- в других случаях, предусмотренных Трудовым кодексом, иными федеральными законами либо коллективным договором.</text:p>
      <text:p text:style-name="Text_20_body">Каким бы большим ни был срок предоставленного отпуска без содержания, в стаж работы, дающий право на ежегодные оплачиваемые отпуска будет включено не более 14 календарных дней в течение рабочего года (ст. 121 Трудового кодекса РФ).</text:p>
      <text:p text:style-name="Text_20_body"><text:line-break/></text:p>
      <text:p text:style-name="Text_20_body">Адрес страницы: <text:a xlink:type="simple" xlink:href="http://zelao.mos.ru/the-rule-of-law/the-prosecutor-explains/detail/10446769.html" office:name=""><text:span text:style-name="Definition">http://zelao.mos.ru/the-rule-of-law/the-prosecutor-explains/detail/10446769.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19:14:27Z</meta:creation-date>
    <dc:date>2023-05-30T19:14:27Z</dc:date>
  </office:meta>
</office:document-meta>
</file>