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убличное-оскорбление"/>Публичное оскорбление<text:bookmark-end text:name="публичное-оскорбление"/></text:h>
      <text:p text:style-name="First_20_paragraph">05.12.2021</text:p>
      <text:p text:style-name="Text_20_body">Разъясняет прокурор Зеленоградского административного округа г. Москвы В.А. Родин</text:p>
      <text:p text:style-name="Text_20_body"><text:line-break/></text:p>
      <text:p text:style-name="Text_20_body">Публичное оскорбление представителя власти при исполнении им своих должностных обязанностей или в связи с их исполнением является уголовно-наказуемым деянием, предусмотренным статьей 319 УК РФ.</text:p>
      <text:p text:style-name="Text_20_body">Представителем власти признается должностное лицо правоохранительного или контролирующего органа, а также иное должностное лицо, наделенное в установленном законом порядке распорядительными полномочиями в отношении лиц, не находящихся от него в служебной зависимости. Обязательным признаком преступления по статье 319 УК РФ является публичность оскорбления представителя власти, что подразумевает нанесение оскорбления в присутствии посторонних лиц - одного или нескольких. На квалификацию деяния количество присутствующих не влияет.</text:p>
      <text:p text:style-name="Text_20_body">Оскорбление может быть нанесено и заочно (в отсутствие потерпевшего), однако при этом виновный должен с уверенностью предполагать, что о его действиях будет сообщено лицу, которое он хочет оскорбить. При квалификации оскорбления представителя власти обязательным условием является совершение его при исполнении потерпевшим своих должностных обязанностей или в связи с их исполнением.</text:p>
      <text:p text:style-name="Text_20_body">Ответственность по ст. 319 УК РФ наступает независимо от того, находится ли представитель власти на дежурстве или же по своей инициативе либо по просьбе граждан принял меры к предотвращению нарушения общественного порядка или пресечения преступления. Совершение преступления, предусмотренного ст. 319 УК РФ, наказывается штрафом в размере до сорока тысяч рублей или в размере заработной платы или иного дохода, осужденного за период до трех месяцев, либо обязательными работами на срок до трехсот шестидесяти часов, либо исправительными работами на срок до одного год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zelao.mos.ru/the-rule-of-law/the-prosecutor-explains/detail/10446774.html" office:name=""><text:span text:style-name="Definition">http://zelao.mos.ru/the-rule-of-law/the-prosecutor-explains/detail/10446774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4:22Z</meta:creation-date>
    <dc:date>2023-05-30T19:14:22Z</dc:date>
  </office:meta>
</office:document-meta>
</file>