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отношение-понятий-судья-и-суд"/>Соотношение понятий судья и суд<text:bookmark-end text:name="соотношение-понятий-судья-и-суд"/></text:h>
      <text:p text:style-name="First_20_paragraph">05.12.2021</text:p>
      <text:p text:style-name="Text_20_body">Разъясняет прокурор Зеленоградского административного округа г. Москвы В.А. Родин</text:p>
      <text:p text:style-name="Text_20_body">Суд и судья – не тождественные категории.</text:p>
      <text:p text:style-name="Text_20_body">Суд можно раскрыть с различных сторон, н-р как государственный орган, как процесс разрешения дела и т.д.</text:p>
      <text:p text:style-name="Text_20_body">Судья выступает средством реализации судебной власти. Он непосредственно формулирует и оглашает государственную волю.</text:p>
      <text:p text:style-name="Text_20_body">Судебная власть в Российской Федерации принадлежит только судам в лице судей и привлекаемых в установленных законом случаях к осуществлению правосудия представителей народа.</text:p>
      <text:p text:style-name="Text_20_body">Носителем судебной власти является не суд как организация, осуществляющая различные виды деятельности, а исключительно судья в его личном качестве. Суд является органом судебной власти, носителем судебной власти признаются судьи (ч. 1 ст. 29 Федерального конституционного закона «О судебной системе Российской Федерации»).</text:p>
      <text:p text:style-name="Text_20_body">Судьями в соответствии являются лица, наделенные в конституционном порядке полномочиями осуществлять правосудие и исполняющие свои обязанности на профессиональной основе</text:p>
      <text:p text:style-name="Text_20_body">Термин «суд» применительно к вопросу о субъекте судебной власти может употребляться лишь в смысле коллегиального состава суда, рассматривающего конкретное дело.</text:p>
      <text:p text:style-name="Text_20_body">Носителем судебной власти могут быть или единолично судья, или три профессиональных судьи, или судья и предусмотренные законом заседатели (арбитражный или присяжные), или коллегиальный состав апелляционной, кассационной, надзорной инстанций.</text:p>
      <text:p text:style-name="Text_20_body">При этом, при осуществлении им судебных полномочий, необходимо отметить, что имеем дело не с конкретной личностью (Ф.И.О.), а с представителем государства, который выражает его волю. Именно поэтому судебные акты выносятся от имени РФ.</text:p>
      <text:p text:style-name="Text_20_body">Когда судья единолично разрешает дело, в каком-то отношении можно говорить, что происходит совпадение суда и судьи в одном лице. А при коллегиальном рассмотрении дела судом является не отдельный судья, а коллегия в целом. Но все же за судьями остается право на выражение мнения и особого мнения по делу, которое обязательно отражается в решении.</text:p>
      <text:p text:style-name="Text_20_body">Роль судей и судебных органов сводится к тому, что через них реализовывается судебная власть, и только через них. Без существования спец. органов или механизмов реализации нельзя говорить о существовании судебной власти. Если говорить о соотношении, то как общее и частное, судья – это носитель судебной власти, без которого не могло бы быть суда и осуществления правосудия.</text:p>
      <text:p text:style-name="Text_20_body">Закон от 26 июня 1992 г. N 3132-1 "О статусе судей в РФ"</text:p>
      <text:p text:style-name="Text_20_body"><text:line-break/></text:p>
      <text:p text:style-name="Text_20_body">Адрес страницы: <text:a xlink:type="simple" xlink:href="http://zelao.mos.ru/the-rule-of-law/the-prosecutor-explains/detail/10446781.html" office:name=""><text:span text:style-name="Definition">http://zelao.mos.ru/the-rule-of-law/the-prosecutor-explains/detail/10446781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14:19Z</meta:creation-date>
    <dc:date>2023-05-30T19:14:19Z</dc:date>
  </office:meta>
</office:document-meta>
</file>